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27950825f968a3aaba8755971d4a46.png"/>
  <manifest:file-entry manifest:media-type="image/svg+xml" manifest:full-path="Pictures/f9c5c0e98cef7cab32fa579697ec9ee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teni"/><text:bookmark-start text:name="__RefHeading___cteni_1"/><text:bookmark-start text:name="cteni"/>Čtení<text:bookmark-end text:name="__RefHeading___cteni_1"/><text:bookmark-end text:name="cteni"/></text:h>
      <text:p text:style-name="Text_20_body"><draw:frame draw:style-name="mediaright" draw:name="Screenshot Legend" text:anchor-type="paragraph" draw:z-index="0" svg:width="5.2916666666667cm" style:rel-width="100%"><draw:text-box><text:p text:style-name="legendcenter"><draw:frame draw:style-name="mediaright" draw:name="Screenshot" text:anchor-type="paragraph" draw:z-index="0" svg:width="5.2916666666667cm" style:rel-width="100%" svg:height="11.759259259259cm" style:rel-height="scale"><draw:image xlink:href="Pictures/9f27950825f968a3aaba8755971d4a46.png" xlink:type="simple" xlink:show="embed" xlink:actuate="onLoad"/></draw:frame>Screenshot</text:p></draw:text-box></draw:frame></text:p>
      <text:p text:style-name="Text_20_body">Aplikace pro Android pro výuku čtení v 1. třídě.</text:p>
      <text:p text:style-name="Text_20_body"><draw:frame draw:style-name="media" draw:name="1" text:anchor-type="as-char" draw:z-index="1" svg:width="" svg:rel-width="100%" svg:height="0cm"><draw:image xlink:href="Pictures/f9c5c0e98cef7cab32fa579697ec9ee4.svg" xlink:type="simple" xlink:show="embed" xlink:actuate="onLoad"/></draw:frame> <text:span text:style-name="Strong_20_Emphasis"><text:a xlink:type="simple" xlink:href="https://appdistribution.firebase.dev/i/9cef4c1dcc722d69" text:style-name="Internet_20_link" text:visited-style-name="Visited_20_Internet_20_Link">Instalace</text:a></text:span><text:note text:id="ftn0" text:note-class="footnote"><text:note-citation text:label="1)">1)</text:note-citation><text:note-body><text:p text:style-name="Text_20_body">Bohužel, nemám účet na Google Play, takže distribuce je pomocí <text:a xlink:type="simple" xlink:href="https://firebase.google.com/products/app-distribution" text:style-name="Internet_20_link" text:visited-style-name="Visited_20_Internet_20_Link">Firebase App Distribution</text:a>. O aktualizacích bude informování emaily.</text:p></text:note-body></text:note> <draw:frame draw:style-name="media" draw:name="2" text:anchor-type="as-char" draw:z-index="2" svg:width="" svg:rel-width="100%" svg:height="0cm"><draw:image xlink:href="Pictures/f9c5c0e98cef7cab32fa579697ec9ee4.svg" xlink:type="simple" xlink:show="embed" xlink:actuate="onLoad"/></draw:frame></text:p>
      <text:h text:style-name="Heading_20_2" text:outline-level="2"><text:bookmark-start text:name="__RefHeading___vlastnosti_2"/><text:bookmark-start text:name="vlastnosti"/>Vlastnosti<text:bookmark-end text:name="__RefHeading___vlastnosti_2"/><text:bookmark-end text:name="vlastnosti"/></text:h>
      <text:list text:style-name="List_20_1" text:continue-numbering="false">
        <text:list-item>
          <text:p text:style-name="List_20_1_Content_First"> Drill: chybná slova a slabiky se opakují častěji</text:p>
        </text:list-item>
        <text:list-item>
          <text:p text:style-name="List_20_1_Content"> Náhodné slabiky akrátká slova</text:p>
        </text:list-item>
        <text:list-item>
          <text:p text:style-name="List_20_1_Content"> Možnost nastavit pravděpodobnosti jednotlivých písmen</text:p>
        </text:list-item>
        <text:list-item>
          <text:p text:style-name="List_20_1_Content_Last"> Počítání chybných/sprvných odpovědí</text:p>
        </text:list-item>
      </text:list>
      <text:h text:style-name="Heading_20_2" text:outline-level="2"><text:bookmark-start text:name="__RefHeading___o_sberu_dat_3"/><text:bookmark-start text:name="o_sberu_dat"/>O sběru dat<text:bookmark-end text:name="__RefHeading___o_sberu_dat_3"/><text:bookmark-end text:name="o_sberu_dat"/></text:h>
      <text:p text:style-name="Text_20_body">Aplikace sbírá anonymní data o <text:a xlink:type="simple" xlink:href="https://firebase.google.com/products/crashlytics" text:style-name="Internet_20_link" text:visited-style-name="Visited_20_Internet_20_Link">pádech</text:a> a <text:a xlink:type="simple" xlink:href="https://firebase.google.com/products/performance" text:style-name="Internet_20_link" text:visited-style-name="Visited_20_Internet_20_Link">výkonostních metrikách</text:a> (jak dlouho trvá vygenerovat slovo/slabiku).</text:p>
      <text:h text:style-name="Heading_20_2" text:outline-level="2"><text:bookmark-start text:name="__RefHeading___odkazy_4"/><text:bookmark-start text:name="odkazy"/>Odkazy<text:bookmark-end text:name="__RefHeading___odkazy_4"/><text:bookmark-end text:name="odkazy"/></text:h>
      <text:list text:style-name="List_20_1" text:continue-numbering="false">
        <text:list-item>
          <text:p text:style-name="List_20_1_Content_First"> <text:a xlink:type="simple" xlink:href="https://gitlab.com/Pitel/cteni/-/tree/main" text:style-name="Internet_20_link" text:visited-style-name="Visited_20_Internet_20_Link">Zdrojové kódy</text:a></text:p>
        </text:list-item>
        <text:list-item>
          <text:p text:style-name="List_20_1_Content_Last"> <text:a xlink:type="simple" xlink:href="https://wiki.korpus.cz/doku.php/seznamy:abc_seznamy" text:style-name="Internet_20_link" text:visited-style-name="Visited_20_Internet_20_Link">Seznam slov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54:52</meta:creation-date>
    <dc:creator>Generated</dc:creator>
    <dc:date>2026-08-15T14::54:52</dc:date>
    <dc:language>en-US</dc:language>
    <meta:editing-cycles>1</meta:editing-cycles>
    <meta:editing-duration>PT0S</meta:editing-duration>
    <dc:title>cteni</dc:title>
  </office:meta>
</office:document-meta>
</file>