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ja:start"/><text:bookmark-start text:name="__RefHeading___graficka_uzivatelska_rozhrani_v_jave_1"/><text:bookmark-start text:name="graficka_uzivatelska_rozhrani_v_jave"/>Grafická uživatelská rozhraní v Javě<text:bookmark-end text:name="__RefHeading___graficka_uzivatelska_rozhrani_v_jave_1"/><text:bookmark-end text:name="graficka_uzivatelska_rozhrani_v_jave"/></text:h>
      <text:p text:style-name="Text_20_body"><text:a xlink:type="simple" xlink:href="http://github.com/Pitel/GJAddr" text:style-name="Internet_20_link" text:visited-style-name="Visited_20_Internet_20_Link">GJAddr</text:a></text:p>
      <text:h text:style-name="Heading_20_2" text:outline-level="2"><text:bookmark-start text:name="__RefHeading___otazky_2"/><text:bookmark-start text:name="otazky"/>Otázky<text:bookmark-end text:name="__RefHeading___otazky_2"/><text:bookmark-end text:name="otazk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groovy je dynamicky jazyk pro jvm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každý java program je portable na všechny platformy bez změny kódu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ava community process je proces použitý pro vývoj různých čstí java platform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oláme explicitně finalize abychom se zbavili objektů, které nepotřebujem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ava 3d je java specifikace - java se a javae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ava používá nativní délky of integral types na každé platformě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it compilace je feaure of jvm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exisuje rozhraní main, která obsahuje statickou metodu main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goto v jave?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System.out objekt má metodu println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System.in je InputStream?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zdrojový kód top-level třídy Foo musí být uložen v souboru, který se jmenuje Foo.java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statická metoda třídy může být zavolána, když je vytvořen alespon jeden objekt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slovo ref v jave?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ava volání se volání vždy hodnotou. každý objekt, který je předán hodnotou, se rekurzivně kopíruj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není možné předat objekt v jave do funkce (pouze primitiva a reference)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public, protected, private, shared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objekty z vraperu tříd (integet) jsou neměniteln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generický typ kontrolován pouze při kompilaci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 jednom catch bloku je možné chytat více výjimek</text:p>
          </table:table-cell>
          <table:table-cell office:value-type="string" table:style-name="tablecell">
            <text:p text:style-name="tablealigncenter">  ✔ (java 7)  </text:p>
          </table:table-cell>
        </table:table-row>
        <table:table-row>
          <table:table-cell office:value-type="string" table:style-name="tablecell">
            <text:p text:style-name="tablealignleft">pro propagaci výjimky se požívá slovo rethrow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compareTo metoda vrací boolean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statement s += „. změní hodnotu objektu referencovaného s</text:p>
          </table:table-cell>
          <table:table-cell office:value-type="string" table:style-name="tablecell">
            <text:p text:style-name="tablealigncenter">  ✘ (vytvoří nový objekt)  </text:p>
          </table:table-cell>
        </table:table-row>
        <table:table-row>
          <table:table-cell office:value-type="string" table:style-name="tablecell">
            <text:p text:style-name="tablealignleft">každý objekt v javě má metodu toString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ava.io.File má metody read a writ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abstraktní třída java.io.Reader čte character stream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InputStream čte streamy znaků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InputStreamReader konvertuje podle kódování (utf8)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ava.util.Set&lt;A,B&gt; je interface, který obsahuje metodu set(A key, B value)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HashSet a TreeSet jso různé implementace Set rozhraní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Collections v java.util jsou synchronizované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proces je vykonáván ve vlastním adr. prostoru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lákna v proce sdílí svůj adr. prosto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e možné vytvořit vlákno implementováním interface Runnabl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 vytvoření vlákna se musí dědit třída Thread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aždé vlákno v javě má metody start, run a join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e bezpečné interrupt vlákno kdykoliv, jvm se o to postará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aždý objekt implemetuje monito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zámek monitoru je reentrantní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pro synchronizaci používáme funkci signal, ta probudí vlákno, které zavolalo funkci wait</text:p>
          </table:table-cell>
          <table:table-cell office:value-type="string" table:style-name="tablecell">
            <text:p text:style-name="tablealigncenter">  ✘ (funkce notify, ne signal)  </text:p>
          </table:table-cell>
        </table:table-row>
        <table:table-row>
          <table:table-cell office:value-type="string" table:style-name="tablecell">
            <text:p text:style-name="tablealignleft">vytvoření synchronizované struktury je v jave možné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 awt vypadají všechny objekty stejně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swing používá nativní widgety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hlavní apl. okno ve swingu vytváříme jako instanci jax.swingJFrame přes statickou metodu javax.swing.Factory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definuje swing v xml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zavření JFrame ukončí defaultně celou aplikaci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existuje 5 layout managerů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e možné iterovat přes swing widgety, každý iterátor má funkcí hasNext, next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AbstractTableModel definuje getColumnCount, getRowCount a getValueAt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k zachycení události po kliku na tlčítko implementuje ActionListener rohran a actionPerformed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setActionListener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zákl. třída pro kreslení je Graphics2D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 vykreslení vycentrovaného stringu uvnitř rectanglu použijeme Rectangle.Center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paralelní čáry v obrázku mohou být překříženy při provedení affiní transformac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ava io podporuje gif, png, jpeg a bmp defaultně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affiní transformace nedovolu perspektivní projekti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 awt je možné přetypovat grapgics na graphics2d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Grapgics2D má metodu draw(Shape s)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createGraphics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BufferedImageOp je rozhraní k ukládání a načítání obr.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ontejnery jsou EJB, App Client a Applet containe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web modul má extension war, EJB modul ear a App Client ja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marker má jeden parametr do anotac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pro okmžitou valuaci #{}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#{object.method} a #{object[„method“} je stejné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cgi skripty sdílí adr prostor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httpServlter je super class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pro vytvoření HTML se používá PrintWrite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HttpServletRequest drží parametry webové stránky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sp soubor musí mít ext jsp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sp jsou kompilovány na servletu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sp skriptovací elementy jsou deklarace, expressions a kod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komentáře v jsp jsou jako v html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direktiva include v jsp je pro importovani moduu</text:p>
          </table:table-cell>
          <table:table-cell office:value-type="string" table:style-name="tablecell">
            <text:p text:style-name="tablealigncenter">  ✔ (ne import)  </text:p>
          </table:table-cell>
        </table:table-row>
        <table:table-row>
          <table:table-cell office:value-type="string" table:style-name="tablecell">
            <text:p text:style-name="tablealignleft">validátor může být použit pro konverzi stringu na int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valueChangeListener je třídá k handlování změn v jsf</text:p>
          </table:table-cell>
          <table:table-cell office:value-type="string" table:style-name="tablecell">
            <text:p text:style-name="tablealigncenter">  ✘ (je to rozhraní)  </text:p>
          </table:table-cell>
        </table:table-row>
        <table:table-row>
          <table:table-cell office:value-type="string" table:style-name="tablecell">
            <text:p text:style-name="tablealignleft">v jsf požíváme URLRedirectException pro přesměrování stránky</text:p>
          </table:table-cell>
          <table:table-cell office:value-type="string" table:style-name="tablecell">
            <text:p text:style-name="tablealigncenter">  ✘ (faces.xml)  </text:p>
          </table:table-cell>
        </table:table-row>
        <table:table-row>
          <table:table-cell office:value-type="string" table:style-name="tablecell">
            <text:p text:style-name="tablealignleft">kařdá bean musí být deklarovaná v XML konf. souboru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tři typy session bean - stateless, statefull a message driven</text:p>
          </table:table-cell>
          <table:table-cell office:value-type="string" table:style-name="tablecell">
            <text:p text:style-name="tablealigncenter">  ✘ (message driven ne, ale singleton ano)  </text:p>
          </table:table-cell>
        </table:table-row>
        <table:table-row>
          <table:table-cell office:value-type="string" table:style-name="tablecell">
            <text:p text:style-name="tablealignleft">stateless session bean jsou funkce @PostConstruct a @PreDestroy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statefull session bean může implementovat- @PreActivate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použití @Local rozhraní pro entr. app client zajištuje že klient běží ve stejné jvm jako ejb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message driven beans používají jms jako transport laye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pro generování klíčů se používá @Automatic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createQuery vytvoří klasickou sql query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beany které mají named anotation můžou být zpřístupněny přes webovou stránku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@new anotace zajistí, že se bean vytvoří nová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interceptrors-to-intercepted cíle jsou many to many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zprávy v java restful services jsou ve dormátu soap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ersey je implementace jax-ws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entry point v gwt musí obsahovat public static void main funkci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v gwt může být rznými prohlížeči různý kod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development ode gwt má javascript debugger</text:p>
          </table:table-cell>
          <table:table-cell office:value-type="string" table:style-name="tablecell">
            <text:p text:style-name="tablealigncenter">  ✘ (javovský)  </text:p>
          </table:table-cell>
        </table:table-row>
        <table:table-row>
          <table:table-cell office:value-type="string" table:style-name="tablecell">
            <text:p text:style-name="tablealignleft">v gwt nemohou být použita vlákna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gwt objekty jsou stylované v css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build.xml dependecies musí být specifikován dřív než cíl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unit test musí implementovat main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maven projekt soubor pom.xml může obsahovat aresy serverů</text:p>
          </table:table-cell>
          <table:table-cell office:value-type="string" table:style-name="tablecell">
            <text:p text:style-name="tablealigncenter">  ✔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08:03</meta:creation-date>
    <dc:creator>Generated</dc:creator>
    <dc:date>2026-09-05T23::08:03</dc:date>
    <dc:language>en-US</dc:language>
    <meta:editing-cycles>1</meta:editing-cycles>
    <meta:editing-duration>PT0S</meta:editing-duration>
    <dc:title>gja:start</dc:title>
  </office:meta>
</office:document-meta>
</file>