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sz:grafy_obycejne"/><text:bookmark-start text:name="__RefHeading___obycejne_grafy_1"/><text:bookmark-start text:name="obycejne_grafy"/>Obyčejné grafy<text:bookmark-end text:name="__RefHeading___obycejne_grafy_1"/><text:bookmark-end text:name="obycejne_grafy"/></text:h>
      <text:p text:style-name="Text_20_body">stupně uzlů, cesty a kružnice, souvislost grafu, stromy, kostry, Kruskalův a Primův algoritmus pro hledání minimální kostry ohodnoceného grafu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5::27:09</meta:creation-date>
    <dc:creator>Generated</dc:creator>
    <dc:date>2026-08-15T15::27:09</dc:date>
    <dc:language>en-US</dc:language>
    <meta:editing-cycles>1</meta:editing-cycles>
    <meta:editing-duration>PT0S</meta:editing-duration>
    <dc:title>msz:grafy_obycejne</dc:title>
  </office:meta>
</office:document-meta>
</file>