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interference_svetla"/><text:bookmark-start text:name="__RefHeading___interference_svetla_1"/><text:bookmark-start text:name="interference_svetla"/>Interference světla<text:bookmark-end text:name="__RefHeading___interference_svetla_1"/><text:bookmark-end text:name="interference_svetla"/></text:h>
      <text:h text:style-name="Heading_20_2" text:outline-level="2"><text:bookmark-start text:name="__RefHeading___skladani_dvou_a_vice_koherentnich_vln_2"/><text:bookmark-start text:name="skladani_dvou_a_vice_koherentnich_vln"/>Skládání dvou a více koherentních vln<text:bookmark-end text:name="__RefHeading___skladani_dvou_a_vice_koherentnich_vln_2"/><text:bookmark-end text:name="skladani_dvou_a_vice_koherentnich_vln"/></text:h>
      <text:h text:style-name="Heading_20_2" text:outline-level="2"><text:bookmark-start text:name="__RefHeading___intenzita_slozene_vlny_3"/><text:bookmark-start text:name="intenzita_slozene_vlny"/>Intenzita složené vlny<text:bookmark-end text:name="__RefHeading___intenzita_slozene_vlny_3"/><text:bookmark-end text:name="intenzita_slozene_vlny"/></text:h>
      <text:h text:style-name="Heading_20_2" text:outline-level="2"><text:bookmark-start text:name="__RefHeading___interferencni_clen_4"/><text:bookmark-start text:name="interferencni_clen"/>Interferenční člen<text:bookmark-end text:name="__RefHeading___interferencni_clen_4"/><text:bookmark-end text:name="interferencni_clen"/></text:h>
      <text:h text:style-name="Heading_20_2" text:outline-level="2"><text:bookmark-start text:name="__RefHeading___konstruktivni_a_destruktivni_interference_5"/><text:bookmark-start text:name="konstruktivni_a_destruktivni_interference"/>Konstruktivní a destruktivní interference<text:bookmark-end text:name="__RefHeading___konstruktivni_a_destruktivni_interference_5"/><text:bookmark-end text:name="konstruktivni_a_destruktivni_interference"/></text:h>
      <text:h text:style-name="Heading_20_2" text:outline-level="2"><text:bookmark-start text:name="__RefHeading___princip_interferometru_6"/><text:bookmark-start text:name="princip_interferometru"/>Princip interferometru<text:bookmark-end text:name="__RefHeading___princip_interferometru_6"/><text:bookmark-end text:name="princip_interferometr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55:45</meta:creation-date>
    <dc:creator>Generated</dc:creator>
    <dc:date>2026-09-04T22::55:45</dc:date>
    <dc:language>en-US</dc:language>
    <meta:editing-cycles>1</meta:editing-cycles>
    <meta:editing-duration>PT0S</meta:editing-duration>
    <dc:title>msz:interference_svetla</dc:title>
  </office:meta>
</office:document-meta>
</file>