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sz:kodovani_shannonova_veta_o_kodovani_bezpecnostni_kody"/><text:bookmark-start text:name="__RefHeading___kodovani_shannonova_veta_o_kodovani_bezpecnostni_kody_1"/><text:bookmark-start text:name="kodovani_shannonova_veta_o_kodovani_bezpecnostni_kody"/>Kódování, Shannonova věta o kódování, bezpečnostní kódy<text:bookmark-end text:name="__RefHeading___kodovani_shannonova_veta_o_kodovani_bezpecnostni_kody_1"/><text:bookmark-end text:name="kodovani_shannonova_veta_o_kodovani_bezpecnostni_kody"/></text:h>
      <text:h text:style-name="Heading_20_2" text:outline-level="2"><text:bookmark-start text:name="__RefHeading___kodovani_2"/><text:bookmark-start text:name="kodovani"/>Kódování<text:bookmark-end text:name="__RefHeading___kodovani_2"/><text:bookmark-end text:name="kodovani"/></text:h>
      <text:p text:style-name="Text_20_body"><text:a xlink:type="simple" xlink:href="https://en.wikipedia.org/wiki/Code" text:style-name="Internet_20_link" text:visited-style-name="Visited_20_Internet_20_Link">Code</text:a></text:p>
      <text:p text:style-name="Text_20_body">Kódování převádí informace jednoho typu do jiné reprezentace. Například morseovka.</text:p>
      <text:p text:style-name="Text_20_body">Neplést si s šifrováním! U kódování je známo jak se to převádí, u šifrování ne.</text:p>
      <text:h text:style-name="Heading_20_2" text:outline-level="2"><text:bookmark-start text:name="__RefHeading___shannonova_veta_o_kodovani_3"/><text:bookmark-start text:name="shannonova_veta_o_kodovani"/>Shannonova věta o kódování<text:bookmark-end text:name="__RefHeading___shannonova_veta_o_kodovani_3"/><text:bookmark-end text:name="shannonova_veta_o_kodovani"/></text:h>
      <text:p text:style-name="Text_20_body"><text:a xlink:type="simple" xlink:href="https://en.wikipedia.org/wiki/Shannon&amp;#39;s source coding theorem" text:style-name="Internet_20_link" text:visited-style-name="Visited_20_Internet_20_Link">Shannon's source coding theorem</text:a></text:p>
      <text:h text:style-name="Heading_20_2" text:outline-level="2"><text:bookmark-start text:name="__RefHeading___vezpecnostni_kody_4"/><text:bookmark-start text:name="vezpecnostni_kody"/>Vezpečnostní kódy<text:bookmark-end text:name="__RefHeading___vezpecnostni_kody_4"/><text:bookmark-end text:name="vezpecnostni_kody"/></text:h>
      <text:p text:style-name="Text_20_body"><text:a xlink:type="simple" xlink:href="https://en.wikipedia.org/wiki/Forward error correction" text:style-name="Internet_20_link" text:visited-style-name="Visited_20_Internet_20_Link">Forward error correction</text:a></text:p>
      <text:h text:style-name="Heading_20_3" text:outline-level="3"><text:bookmark-start text:name="__RefHeading___linearni_5"/><text:bookmark-start text:name="linearni"/>Lineární<text:bookmark-end text:name="__RefHeading___linearni_5"/><text:bookmark-end text:name="linearni"/></text:h>
      <text:p text:style-name="Text_20_body"><text:a xlink:type="simple" xlink:href="https://en.wikipedia.org/wiki/Linear code" text:style-name="Internet_20_link" text:visited-style-name="Visited_20_Internet_20_Link">Linear code</text:a>
Lineární bezpečnostní kód je takový kód, kde libovolná lineární kombinace kódových slov je také kódové slovo.</text:p>
      <text:h text:style-name="Heading_20_3" text:outline-level="3"><text:bookmark-start text:name="__RefHeading___hammingovy_6"/><text:bookmark-start text:name="hammingovy"/>Hammingovy<text:bookmark-end text:name="__RefHeading___hammingovy_6"/><text:bookmark-end text:name="hammingovy"/></text:h>
      <text:p text:style-name="Text_20_body"><text:a xlink:type="simple" xlink:href="https://en.wikipedia.org/wiki/Hamming code" text:style-name="Internet_20_link" text:visited-style-name="Visited_20_Internet_20_Link">Hamming code</text:a></text:p>
      <text:h text:style-name="Heading_20_3" text:outline-level="3"><text:bookmark-start text:name="__RefHeading___cyklicke_7"/><text:bookmark-start text:name="cyklicke"/>Cyklické<text:bookmark-end text:name="__RefHeading___cyklicke_7"/><text:bookmark-end text:name="cyklicke"/></text:h>
      <text:p text:style-name="Text_20_body"><text:a xlink:type="simple" xlink:href="https://en.wikipedia.org/wiki/Cyclic code" text:style-name="Internet_20_link" text:visited-style-name="Visited_20_Internet_20_Link">Cyclic code</text:a></text:p>
      <text:h text:style-name="Heading_20_3" text:outline-level="3"><text:bookmark-start text:name="__RefHeading___konvolucni_8"/><text:bookmark-start text:name="konvolucni"/>Konvoluční<text:bookmark-end text:name="__RefHeading___konvolucni_8"/><text:bookmark-end text:name="konvolucni"/></text:h>
      <text:p text:style-name="Text_20_body"><text:a xlink:type="simple" xlink:href="https://en.wikipedia.org/wiki/Convolutional code" text:style-name="Internet_20_link" text:visited-style-name="Visited_20_Internet_20_Link">Convolutional cod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4T21::50:09</meta:creation-date>
    <dc:creator>Generated</dc:creator>
    <dc:date>2026-09-04T21::50:09</dc:date>
    <dc:language>en-US</dc:language>
    <meta:editing-cycles>1</meta:editing-cycles>
    <meta:editing-duration>PT0S</meta:editing-duration>
    <dc:title>msz:kodovani_shannonova_veta_o_kodovani_bezpecnostni_kody</dc:title>
  </office:meta>
</office:document-meta>
</file>