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sz:parcialni_rekurzivni_funkce"/><text:bookmark-start text:name="__RefHeading___parcialni_rekurzivni_funkce_1"/><text:bookmark-start text:name="parcialni_rekurzivni_funkce"/>Parciální rekurzivní funkce<text:bookmark-end text:name="__RefHeading___parcialni_rekurzivni_funkce_1"/><text:bookmark-end text:name="parcialni_rekurzivni_funkce"/></text:h>
      <text:p text:style-name="Text_20_body"><text:a xlink:type="simple" xlink:href="http://wiki.fituska.eu/index.php/Parci%C3%A1ln%C3%AD_rekurzivn%C3%AD_funkce" text:style-name="Internet_20_link" text:visited-style-name="Visited_20_Internet_20_Link"> FitWik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16:26</meta:creation-date>
    <dc:creator>Generated</dc:creator>
    <dc:date>2026-08-28T08::16:26</dc:date>
    <dc:language>en-US</dc:language>
    <meta:editing-cycles>1</meta:editing-cycles>
    <meta:editing-duration>PT0S</meta:editing-duration>
    <dc:title>msz:parcialni_rekurzivni_funkce</dc:title>
  </office:meta>
</office:document-meta>
</file>