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transformace_obrazu"/><text:bookmark-start text:name="__RefHeading___transformace_obrazu_1"/><text:bookmark-start text:name="transformace_obrazu"/>Transformace obrazu<text:bookmark-end text:name="__RefHeading___transformace_obrazu_1"/><text:bookmark-end text:name="transformace_obrazu"/></text:h>
      <text:p text:style-name="Text_20_body">Podle lokality:</text:p>
      <text:list text:style-name="List_20_1" text:continue-numbering="false">
        <text:list-item>
          <text:p text:style-name="List_20_1_Content_First"> <text:span text:style-name="Strong_20_Emphasis">Bodové</text:span> – výstupní hodnota na určitých souřadnicích je závislá jen na vstupní hodnotě o stejných souřadnicích</text:p>
        </text:list-item>
        <text:list-item>
          <text:p text:style-name="List_20_1_Content"> <text:span text:style-name="Strong_20_Emphasis">Lokální</text:span> – výstupní hodnota na určitých souřadnicích je závislá na vstupních hodnotách okolí bodu o stejných souřadnicích</text:p>
        </text:list-item>
        <text:list-item>
          <text:p text:style-name="List_20_1_Content_Last"> <text:span text:style-name="Strong_20_Emphasis">Globální</text:span> – výstupní hodnota na určitých souřadnicích je závislá na všech hodnotách vstupního obrazu</text:p>
        </text:list-item>
      </text:list>
      <text:p text:style-name="Text_20_body">Podle typu:</text:p>
      <text:list text:style-name="List_20_1" text:continue-numbering="false">
        <text:list-item>
          <text:p text:style-name="List_20_1_Content_First"> <text:span text:style-name="Strong_20_Emphasis">Barevné</text:span></text:p>
        </text:list-item>
        <text:list-item>
          <text:p text:style-name="List_20_1_Content"> <text:span text:style-name="Strong_20_Emphasis">Geometrické</text:span></text:p>
        </text:list-item>
        <text:list-item>
          <text:p text:style-name="List_20_1_Content"> <text:span text:style-name="Strong_20_Emphasis">Frekvenční</text:span> (DFT, DCT, Gabor)</text:p>
        </text:list-item>
        <text:list-item>
          <text:p text:style-name="List_20_1_Content_Last"> <text:span text:style-name="Strong_20_Emphasis">Integrální</text:span> (vlnková)</text:p>
        </text:list-item>
      </text:list>
      <text:p text:style-name="Text_20_body">Důvody transformace: korekce obrazu, extrakce informací, …</text:p>
      <text:h text:style-name="Heading_20_2" text:outline-level="2"><text:bookmark-start text:name="__RefHeading___bodove_transformace_2"/><text:bookmark-start text:name="bodove_transformace"/>Bodové transformace<text:bookmark-end text:name="__RefHeading___bodove_transformace_2"/><text:bookmark-end text:name="bodove_transformace"/></text:h>
      <text:h text:style-name="Heading_20_3" text:outline-level="3"><text:bookmark-start text:name="__RefHeading___jasove_operace_3"/><text:bookmark-start text:name="jasove_operace"/>Jasové operace<text:bookmark-end text:name="__RefHeading___jasove_operace_3"/><text:bookmark-end text:name="jasove_operace"/></text:h>
      <text:list text:style-name="List_20_1" text:continue-numbering="false">
        <text:list-item>
          <text:p text:style-name="List_20_1_Content_First"> Slouží například pro zvýšení kontrastu, negativ</text:p>
        </text:list-item>
        <text:list-item>
          <text:p text:style-name="List_20_1_Content_Last"> Intenzita (jas) odpovídá odstínu šedé barvy <text:span text:style-name="Emphasis">I</text:span> = 0,299<text:span text:style-name="Emphasis">R</text:span> + 0,587<text:span text:style-name="Emphasis">G</text:span> + 0,114<text:span text:style-name="Emphasis">B</text:span>&lt;/math&gt;</text:p>
        </text:list-item>
      </text:list>
      <text:h text:style-name="Heading_20_3" text:outline-level="3"><text:bookmark-start text:name="__RefHeading___prahovani_4"/><text:bookmark-start text:name="prahovani"/>Prahování<text:bookmark-end text:name="__RefHeading___prahovani_4"/><text:bookmark-end text:name="prahovani"/></text:h>
      <text:list text:style-name="List_20_1" text:continue-numbering="false">
        <text:list-item>
          <text:p text:style-name="List_20_1_Content_First"> Vstupem při prahování může být barevný obraz či obraz s odstíny šedé</text:p>
        </text:list-item>
        <text:list-item>
          <text:p text:style-name="List_20_1_Content_Last"> Výsledkem je většinou binární obraz reprezentující hodnoty nad/pod zvoleným prahem</text:p>
        </text:list-item>
      </text:list>
      <text:h text:style-name="Heading_20_3" text:outline-level="3"><text:bookmark-start text:name="__RefHeading___nelinearni_transformace_5"/><text:bookmark-start text:name="nelinearni_transformace"/>Nelineární transformace<text:bookmark-end text:name="__RefHeading___nelinearni_transformace_5"/><text:bookmark-end text:name="nelinearni_transformace"/></text:h>
      <text:list text:style-name="List_20_1" text:continue-numbering="false">
        <text:list-item>
          <text:p text:style-name="List_20_1_Content_First"> <text:span text:style-name="Strong_20_Emphasis">Logaritmická</text:span> – Slouží pro zvyšování detailů v tmavých oblastech obrázku a snížení detailů ve světlých oblastech</text:p>
        </text:list-item>
        <text:list-item>
          <text:p text:style-name="List_20_1_Content_Last"> <text:span text:style-name="Strong_20_Emphasis">Exponenciální</text:span> – Zvyšování detailů ve světlých oblastech, snížení detailů v tmavých oblastech</text:p>
        </text:list-item>
      </text:list>
      <text:h text:style-name="Heading_20_2" text:outline-level="2"><text:bookmark-start text:name="__RefHeading___lokalni_operace_6"/><text:bookmark-start text:name="lokalni_operace"/>Lokální operace<text:bookmark-end text:name="__RefHeading___lokalni_operace_6"/><text:bookmark-end text:name="lokalni_operace"/></text:h>
      <text:list text:style-name="List_20_1" text:continue-numbering="false">
        <text:list-item>
          <text:p text:style-name="List_20_1_Content_First"> Nová hodnota bodu se odhaduje z malého okolí (okno např. 3 × 3 body), problémy na okrajích obrazu – přesah masky.</text:p>
        </text:list-item>
        <text:list-item>
          <text:p text:style-name="List_20_1_Content_Last"> Příspěvek jednotlivých bodů v okolí je vážen v lineární kombinaci koeficienty matice <text:span text:style-name="Emphasis">h</text:span> – nazývané jako maska či konvoluční jádro.</text:p>
        </text:list-item>
      </text:list>
      <text:h text:style-name="Heading_20_3" text:outline-level="3"><text:bookmark-start text:name="__RefHeading___d_konvoluce_7"/><text:bookmark-start text:name="d_konvoluce"/>2D Konvoluce<text:bookmark-end text:name="__RefHeading___d_konvoluce_7"/><text:bookmark-end text:name="d_konvoluce"/></text:h>
      <text:p text:style-name="Text_20_body"><text:a xlink:type="simple" xlink:href="https://en.wikipedia.org/wiki/Convolution" text:style-name="Internet_20_link" text:visited-style-name="Visited_20_Internet_20_Link">Convolution</text:a>, <text:a xlink:type="simple" xlink:href="http://docs.gimp.org/en/plug-in-convmatrix.html" text:style-name="Internet_20_link" text:visited-style-name="Visited_20_Internet_20_Link">Convolution matrix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Rozostření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Doostření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−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−1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−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−1  </text:p>
          </table:table-cell>
          <table:table-cell office:value-type="string" table:style-name="tablecell">
            <text:p text:style-name="tablealigncenter">  0  </text:p>
          </table:table-cell>
        </table:table-row>
      </table:table>
      <text:p text:style-name="Text_20_body">Výsledek se pak ještě musí normalizovat (podělit sumou matice)!</text:p>
      <text:h text:style-name="Heading_20_2" text:outline-level="2"><text:bookmark-start text:name="__RefHeading___globalni_operace_8"/><text:bookmark-start text:name="globalni_operace"/>Globální operace<text:bookmark-end text:name="__RefHeading___globalni_operace_8"/><text:bookmark-end text:name="globalni_operace"/></text:h>
      <text:list text:style-name="List_20_1" text:continue-numbering="false">
        <text:list-item>
          <text:p text:style-name="List_20_1_Content_First"> Globální operace využívají informaci z celého obrazu, výsledná informace pak slouží ke změně hodnot jednotlivých bodů v obraze.</text:p>
        </text:list-item>
        <text:list-item>
          <text:p text:style-name="List_20_1_Content_Last"> Slouží pro např. ekvalizaci histogramu, zvýraznění kontrastu, …</text:p>
        </text:list-item>
      </text:list>
      <text:h text:style-name="Heading_20_3" text:outline-level="3"><text:bookmark-start text:name="__RefHeading___ekvalizace_histogramu_9"/><text:bookmark-start text:name="ekvalizace_histogramu"/>Ekvalizace histogramu<text:bookmark-end text:name="__RefHeading___ekvalizace_histogramu_9"/><text:bookmark-end text:name="ekvalizace_histogramu"/></text:h>
      <text:p text:style-name="Text_20_body"><text:span text:style-name="Strong_20_Emphasis">Histogram</text:span></text:p>
      <text:list text:style-name="List_20_1" text:continue-numbering="false">
        <text:list-item>
          <text:p text:style-name="List_20_1_Content_First"> Jedná se o statistickou reprezentaci obrazu, která představuje graf četnosti výskytu jednotlivých barev (odstínů, intenzit …)</text:p>
        </text:list-item>
        <text:list-item>
          <text:p text:style-name="List_20_1_Content_Last"> Histogram je grafické znázornění vektoru s počtem složek rovným počtu možných úrovní intenzit obrazových bodů a slouží k hodnocení rozložení intenzit v digitálním obraze (posuzování kvality obrazu).</text:p>
        </text:list-item>
      </text:list>
      <text:p text:style-name="Text_20_body"><text:span text:style-name="Strong_20_Emphasis">Ekvalizace histogramu</text:span></text:p>
      <text:list text:style-name="List_20_1" text:continue-numbering="false">
        <text:list-item>
          <text:p text:style-name="List_20_1_Content_First"> Algoritmus, který změní rozložení intenzit v obraze tak, aby se v něm vyskytovaly pokud možno intenzity v širokém rozmezí, a to přibližně se stejnou četností.</text:p>
        </text:list-item>
        <text:list-item>
          <text:p text:style-name="List_20_1_Content_Last"> Cílem je zvýšit kontrast úplným využitím jasové stupnice, jasově obraz normalizovat (například pro automatické srovnání)</text:p>
        </text:list-item>
      </text:list>
      <text:h text:style-name="Heading_20_2" text:outline-level="2"><text:bookmark-start text:name="__RefHeading___geometricke_transformace_10"/><text:bookmark-start text:name="geometricke_transformace"/>Geometrické transformace<text:bookmark-end text:name="__RefHeading___geometricke_transformace_10"/><text:bookmark-end text:name="geometricke_transformace"/></text:h>
      <text:p text:style-name="Text_20_body">Geometrické operace mapují bod v obraze o souřadnicích (<text:span text:style-name="Emphasis">x</text:span>, <text:span text:style-name="Emphasis">y</text:span>) do výstupního obrazu na novou pozici (<text:span text:style-name="Emphasis">x</text:span>′, <text:span text:style-name="Emphasis">y</text:span>′)</text:p>
      <text:h text:style-name="Heading_20_3" text:outline-level="3"><text:bookmark-start text:name="__RefHeading___homogenni_souradnice_11"/><text:bookmark-start text:name="homogenni_souradnice"/>Homogenní souřadnice<text:bookmark-end text:name="__RefHeading___homogenni_souradnice_11"/><text:bookmark-end text:name="homogenni_souradnice"/></text:h>
      <text:list text:style-name="List_20_1" text:continue-numbering="false">
        <text:list-item>
          <text:p text:style-name="List_20_1_Content_First"> Bežně se používají v projektivní geometrii, počítačové grafice, robotice aj.</text:p>
        </text:list-item>
        <text:list-item>
          <text:p text:style-name="List_20_1_Content"> Základní myšlenkou je reprezentovat bod ve vektorovém prostoru o jednu dimenzi větším.</text:p>
        </text:list-item>
        <text:list-item>
          <text:p text:style-name="List_20_1_Content"> Bod [<text:span text:style-name="Emphasis">x</text:span>, <text:span text:style-name="Emphasis">y</text:span>]<text:span text:style-name="Emphasis">ᵀ</text:span> se v homogenních souřadnicích vyjádří ve 3D vektorovém prostoru jako [<text:span text:style-name="Emphasis">λ<text:span text:style-name="sub">x</text:span></text:span>, <text:span text:style-name="Emphasis">λ<text:span text:style-name="sub">y</text:span></text:span>, <text:span text:style-name="Emphasis">λ<text:span text:style-name="sub">z</text:span></text:span>]<text:span text:style-name="Emphasis">ᵀ</text:span>, kde <text:span text:style-name="Emphasis">λ</text:span> ≠ 0.</text:p>
        </text:list-item>
        <text:list-item>
          <text:p text:style-name="List_20_1_Content"> Pro jednoduchost se používá jedno z nekonečně mnoha vyjádření [<text:span text:style-name="Emphasis">x</text:span>, <text:span text:style-name="Emphasis">y</text:span>, 1]<text:span text:style-name="Emphasis">ᵀ</text:span></text:p>
        </text:list-item>
        <text:list-item>
          <text:p text:style-name="List_20_1_Content_Last"> Homogenní souřadnice bodu ve 3D s kartézskými souřadnicemi [<text:span text:style-name="Emphasis">x</text:span>, <text:span text:style-name="Emphasis">y</text:span>, <text:span text:style-name="Emphasis">z</text:span>] je uspořádaná čtveřice [<text:span text:style-name="Emphasis">X</text:span>, <text:span text:style-name="Emphasis">Y</text:span>, <text:span text:style-name="Emphasis">Z</text:span>, <text:span text:style-name="Emphasis">w</text:span>] pro kterou platí <text:span text:style-name="Emphasis">x</text:span> = <text:span text:style-name="Emphasis">X</text:span>/<text:span text:style-name="Emphasis">w</text:span>, <text:span text:style-name="Emphasis">y</text:span> = <text:span text:style-name="Emphasis">Y</text:span>/<text:span text:style-name="Emphasis">w</text:span>, <text:span text:style-name="Emphasis">z</text:span> = <text:span text:style-name="Emphasis">Z</text:span>/<text:span text:style-name="Emphasis">w</text:span>.</text:p>
        </text:list-item>
      </text:list>
      <text:h text:style-name="Heading_20_3" text:outline-level="3"><text:bookmark-start text:name="__RefHeading___afinni_transformace_12"/><text:bookmark-start text:name="afinni_transformace"/>Afinní transformace<text:bookmark-end text:name="__RefHeading___afinni_transformace_12"/><text:bookmark-end text:name="afinni_transformace"/></text:h>
      <text:p text:style-name="Text_20_body">Čáry, které jsou rovné a paralelní zůstanou rovné a paralelní i po transformaci, ovšem nemusí být rovnoběžné s původními.</text:p>
      <text:p text:style-name="Text_20_body">Příklady: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Identita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Posun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<text:span text:style-name="Emphasis">xᵀ</text:span>  </text:p>
          </table:table-cell>
          <table:table-cell office:value-type="string" table:style-name="tablecell">
            <text:p text:style-name="tablealigncenter">  <text:span text:style-name="Emphasis">yᵀ</text:span>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Velikost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Emphasis">S<text:span text:style-name="sub">x</text:span></text:span>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<text:span text:style-name="Emphasis">S<text:span text:style-name="sub">y</text:span></text:span>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Rotace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Emphasis">cos</text:span>(<text:span text:style-name="Emphasis">Θ</text:span>)  </text:p>
          </table:table-cell>
          <table:table-cell office:value-type="string" table:style-name="tablecell">
            <text:p text:style-name="tablealigncenter">  <text:span text:style-name="Emphasis">sin</text:span>(<text:span text:style-name="Emphasis">Θ</text:span>)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−<text:span text:style-name="Emphasis">sin</text:span>(<text:span text:style-name="Emphasis">Θ</text:span>)  </text:p>
          </table:table-cell>
          <table:table-cell office:value-type="string" table:style-name="tablecell">
            <text:p text:style-name="tablealigncenter">  <text:span text:style-name="Emphasis">cos</text:span>(<text:span text:style-name="Emphasis">Θ</text:span>)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Zkosení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<text:span text:style-name="Emphasis">Z<text:span text:style-name="sub">x</text:span></text:span>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<text:span text:style-name="Emphasis">Z<text:span text:style-name="sub">y</text:span></text:span>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h text:style-name="Heading_20_3" text:outline-level="3"><text:bookmark-start text:name="__RefHeading___skladani_transformaci_13"/><text:bookmark-start text:name="skladani_transformaci"/>Skládání transformací<text:bookmark-end text:name="__RefHeading___skladani_transformaci_13"/><text:bookmark-end text:name="skladani_transformaci"/></text:h>
      <text:list text:style-name="List_20_1" text:continue-numbering="false">
        <text:list-item>
          <text:p text:style-name="List_20_1_Content_First"> Výsledná transformace vznikne skládáním násobením matic</text:p>
        </text:list-item>
        <text:list-item>
          <text:p text:style-name="List_20_1_Content"> Záleží na pořadí – součin transformačních matic není komutativní</text:p>
        </text:list-item>
        <text:list-item>
          <text:p text:style-name="List_20_1_Content_Last"> „<text:span text:style-name="Emphasis">V OpenGL platí, že transformace jsou na vertexy aplikovány v opačném pořadí, než jsou zavolány jejich korespondující příkazy. Jestliže například bude v programovém kódu sekvence příkazů <text:span text:style-name="Source_20_Text">glTranslatef(); glRotatef();</text:span>, ve skutečnosti bude objekt (resp. jeho vertexy) nejprve otočen a teprve poté posunut.</text:span>“<text:note text:id="ftn0" text:note-class="footnote"><text:note-citation text:label="1)">1)</text:note-citation><text:note-body><text:a xlink:type="simple" xlink:href="http://www.root.cz/clanky/opengl-6-vyuziti-transformacnich-matic" text:style-name="Internet_20_link" text:visited-style-name="Visited_20_Internet_20_Link">http://www.root.cz/clanky/opengl-6-vyuziti-transformacnich-matic</text:a></text:note-body></text:note></text:p>
        </text:list-item>
      </text:list>
      <text:h text:style-name="Heading_20_2" text:outline-level="2"><text:bookmark-start text:name="__RefHeading___frekvencni_transformace_14"/><text:bookmark-start text:name="frekvencni_transformace"/>Frekvenční transformace<text:bookmark-end text:name="__RefHeading___frekvencni_transformace_14"/><text:bookmark-end text:name="frekvencni_transformace"/></text:h>
      <text:h text:style-name="Heading_20_3" text:outline-level="3"><text:bookmark-start text:name="__RefHeading___diskretni_fourierova_transformace_15"/><text:bookmark-start text:name="diskretni_fourierova_transformace"/>Diskrétní Fourierova transformace<text:bookmark-end text:name="__RefHeading___diskretni_fourierova_transformace_15"/><text:bookmark-end text:name="diskretni_fourierova_transformace"/></text:h>
      <text:p text:style-name="Text_20_body"><text:a xlink:type="simple" xlink:href="https://en.wikipedia.org/wiki/Discrete Fourier transform" text:style-name="Internet_20_link" text:visited-style-name="Visited_20_Internet_20_Link">Discrete Fourier transform</text:a>
Popisuje signál ve frekvenční oblasti, výsledek se nazývá spektrum<text:line-break/>&lt;m&gt;X(k) = \sum{n=0}{N-1}{x[n] e^{-j2\pi{nk}/{N}}}&lt;/m&gt;<text:line-break/><text:span text:style-name="Emphasis">N</text:span> je počet vzorků signálu, <text:span text:style-name="Emphasis">k</text:span> ∈ &lt;0, <text:span text:style-name="Emphasis">N</text:span>−1&gt;</text:p>
      <text:list text:style-name="List_20_1" text:continue-numbering="false">
        <text:list-item>
          <text:p text:style-name="List_20_1_Content_First"> Srovnávání signálu s různě roztaženými komplexními exponenciálami</text:p>
        </text:list-item>
        <text:list-item>
          <text:p text:style-name="List_20_1_Content_Last"> Pro analýzu obrazu se používá 2D DFT (série 1D)</text:p>
        </text:list-item>
      </text:list>
      <text:h text:style-name="Heading_20_3" text:outline-level="3"><text:bookmark-start text:name="__RefHeading___diskretni_kosinova_transformace_16"/><text:bookmark-start text:name="diskretni_kosinova_transformace"/>Diskrétní kosinová transformace<text:bookmark-end text:name="__RefHeading___diskretni_kosinova_transformace_16"/><text:bookmark-end text:name="diskretni_kosinova_transformace"/></text:h>
      <text:p text:style-name="Text_20_body"><text:a xlink:type="simple" xlink:href="https://en.wikipedia.org/wiki/Discrete cosine transform" text:style-name="Internet_20_link" text:visited-style-name="Visited_20_Internet_20_Link">Discrete cosine transform</text:a></text:p>
      <text:list text:style-name="List_20_1" text:continue-numbering="false">
        <text:list-item>
          <text:p text:style-name="List_20_1_Content_First"> Při DFT reálného signálu vznikají komplexní koeficienty, transformace je v tomto případě redundantní (kvůli symetrii s <text:span text:style-name="Emphasis">k</text:span> = 0), u DCT koeficienty redundantní nejsou (vhodnější pro kompresní účely)</text:p>
        </text:list-item>
        <text:list-item>
          <text:p text:style-name="List_20_1_Content"> Srovnávání signálu s různě roztaženými kosinusoidami</text:p>
        </text:list-item>
        <text:list-item>
          <text:p text:style-name="List_20_1_Content"> Výsledek je také nazýván spektrem, ovšem nikoliv symetrické (jako u DFT)</text:p>
        </text:list-item>
        <text:list-item>
          <text:p text:style-name="List_20_1_Content_Last"> Pro analýzu obrazu se používá 2D DCT (série 1D)</text:p>
        </text:list-item>
      </text:list>
      <text:h text:style-name="Heading_20_3" text:outline-level="3"><text:bookmark-start text:name="__RefHeading___gaborova_transformace_17"/><text:bookmark-start text:name="gaborova_transformace"/>Gaborova transformace<text:bookmark-end text:name="__RefHeading___gaborova_transformace_17"/><text:bookmark-end text:name="gaborova_transformace"/></text:h>
      <text:p text:style-name="Text_20_body"><text:a xlink:type="simple" xlink:href="https://en.wikipedia.org/wiki/Gabor transform" text:style-name="Internet_20_link" text:visited-style-name="Visited_20_Internet_20_Link">Gabor transform</text:a></text:p>
      <text:list text:style-name="List_20_1" text:continue-numbering="false">
        <text:list-item>
          <text:p text:style-name="List_20_1_Content_First"> Využívána k extrakci příznaků (následná klasifikace, segmentace či detekce hran)</text:p>
        </text:list-item>
        <text:list-item>
          <text:p text:style-name="List_20_1_Content"> 2D Gaborova transformace udává, kolik energie nese obraz okolo daného místa na dané frekvenci v daném směru</text:p>
        </text:list-item>
        <text:list-item>
          <text:p text:style-name="List_20_1_Content"> Speciální případ krátkodobé FT</text:p>
        </text:list-item>
        <text:list-item>
          <text:p text:style-name="List_20_1_Content_Last"> Gaborova transformace vzniká posouváním Gaussova okna při pevně zvoleném roztažení komplexní exponenciály</text:p>
        </text:list-item>
      </text:list>
      <text:h text:style-name="Heading_20_2" text:outline-level="2"><text:bookmark-start text:name="__RefHeading___integralni_transformace_18"/><text:bookmark-start text:name="integralni_transformace"/>Integrální transformace<text:bookmark-end text:name="__RefHeading___integralni_transformace_18"/><text:bookmark-end text:name="integralni_transformace"/></text:h>
      <text:h text:style-name="Heading_20_3" text:outline-level="3"><text:bookmark-start text:name="__RefHeading___vlnkova_transformace_19"/><text:bookmark-start text:name="vlnkova_transformace"/>Vlnková transformace<text:bookmark-end text:name="__RefHeading___vlnkova_transformace_19"/><text:bookmark-end text:name="vlnkova_transformace"/></text:h>
      <text:p text:style-name="Text_20_body"><text:a xlink:type="simple" xlink:href="https://en.wikipedia.org/wiki/Wavelet transform" text:style-name="Internet_20_link" text:visited-style-name="Visited_20_Internet_20_Link">Wavelet transform</text:a></text:p>
      <text:list text:style-name="List_20_1" text:continue-numbering="false">
        <text:list-item>
          <text:p text:style-name="List_20_1_Content_First"> Wavelet Transform umožňuje získat časově-frekvenční popis signálu. Její přirozenou aplikací je zjištění polohy a délky trvání daného jevu.</text:p>
        </text:list-item>
        <text:list-item>
          <text:p text:style-name="List_20_1_Content"> Uplatnění: extrakce příznaků, odstranění šumu nebo kompresi signálů</text:p>
        </text:list-item>
        <text:list-item>
          <text:p text:style-name="List_20_1_Content_Last"> Může být spojitá, diskrétní, stacionární</text:p>
        </text:list-item>
      </text:list>
      <text:h text:style-name="Heading_20_2" text:outline-level="2"><text:bookmark-start text:name="__RefHeading___homografie_20"/><text:bookmark-start text:name="homografie"/>Homografie<text:bookmark-end text:name="__RefHeading___homografie_20"/><text:bookmark-end text:name="homografie"/></text:h>
      <text:p text:style-name="Text_20_body"><text:a xlink:type="simple" xlink:href="https://en.wikipedia.org/wiki/Homography" text:style-name="Internet_20_link" text:visited-style-name="Visited_20_Internet_20_Link">Homography</text:a></text:p>
      <text:list text:style-name="List_20_1" text:continue-numbering="false">
        <text:list-item>
          <text:p text:style-name="List_20_1_Content_First"> Projektivita, kolineace, projektivní transformace</text:p>
        </text:list-item>
        <text:list-item>
          <text:p text:style-name="List_20_1_Content"> Vyjádření tramsformace mezi obrazy</text:p>
          <text:list text:style-name="List_20_1">
            <text:list-item>
              <text:p text:style-name="List_20_1_Content_Last"> Mapuje body z jednoho obrazu do druhého, vyjadřuje lineární transformaci <text:span text:style-name="Emphasis">H</text:span> mezi obrazy.</text:p>
            </text:list-item>
          </text:list>
        </text:list-item>
      </text:list>
      <text:h text:style-name="Heading_20_2" text:outline-level="2"><text:bookmark-start text:name="__RefHeading___interpolacni_metody_21"/><text:bookmark-start text:name="interpolacni_metody"/>Interpolační metody<text:bookmark-end text:name="__RefHeading___interpolacni_metody_21"/><text:bookmark-end text:name="interpolacni_metody"/></text:h>
      <text:p text:style-name="Text_20_body">Použití pro získání hodnoty obrazové funkce mimo naměřené diskrétní hodnoty.
V případě barevného obrazu se provádí interpolace pro všechny barevné složky zvlášť.</text:p>
      <text:list text:style-name="List_20_1" text:continue-numbering="false">
        <text:list-item>
          <text:p text:style-name="List_20_1_Content_First"> <text:a xlink:type="simple" xlink:href="https://en.wikipedia.org/wiki/Nearest-neighbor interpolation" text:style-name="Internet_20_link" text:visited-style-name="Visited_20_Internet_20_Link">Nearest-neighbor interpolation</text:a> – hodnota nejbližšího bodu v diskrétní mřížce</text:p>
        </text:list-item>
        <text:list-item>
          <text:p text:style-name="List_20_1_Content"> <text:a xlink:type="simple" xlink:href="https://en.wikipedia.org/wiki/Bilinear interpolation" text:style-name="Internet_20_link" text:visited-style-name="Visited_20_Internet_20_Link">Bilinear interpolation</text:a> – okolí 4 bodů – hodnoty jsou váhovány podle vzdálenosti; ztráta ostrosti</text:p>
        </text:list-item>
        <text:list-item>
          <text:p text:style-name="List_20_1_Content"> <text:a xlink:type="simple" xlink:href="https://en.wikipedia.org/wiki/Bicubic interpolation" text:style-name="Internet_20_link" text:visited-style-name="Visited_20_Internet_20_Link">Bicubic interpolation</text:a> – bikubický polynom, 16 bodů okolí</text:p>
        </text:list-item>
        <text:list-item>
          <text:p text:style-name="List_20_1_Content_Last"> Interpolace polynomem – spline interpola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49:55</meta:creation-date>
    <dc:creator>Generated</dc:creator>
    <dc:date>2026-09-04T21::49:55</dc:date>
    <dc:language>en-US</dc:language>
    <meta:editing-cycles>1</meta:editing-cycles>
    <meta:editing-duration>PT0S</meta:editing-duration>
    <dc:title>msz:transformace_obrazu</dc:title>
  </office:meta>
</office:document-meta>
</file>