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e25bcb5826704f7e0c3daa8bc388dd0.jpg"/>
  <manifest:file-entry manifest:media-type="image/svg+xml" manifest:full-path="Pictures/5e235123dd7cba4788bfa2b129fa2a86.svg"/>
  <manifest:file-entry manifest:media-type="image/jpeg" manifest:full-path="Pictures/caaf389a4e39f01cc2f72fabfa112a7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chdk:pouziti"/><text:bookmark-start text:name="__RefHeading___pouzivani_chdk_1"/><text:bookmark-start text:name="pouzivani_chdk"/>Používání CHDK<text:bookmark-end text:name="__RefHeading___pouzivani_chdk_1"/><text:bookmark-end text:name="pouzivani_chdk"/></text:h>
      <text:h text:style-name="Heading_20_2" text:outline-level="2"><text:bookmark-start text:name="__RefHeading___ovladani_2"/><text:bookmark-start text:name="ovladani"/>Ovládání<text:bookmark-end text:name="__RefHeading___ovladani_2"/><text:bookmark-end text:name="ovladani"/></text:h>
      <text:p text:style-name="Text_20_body"><draw:frame draw:style-name="mediaright" draw:name="Tlačítko Alt Legend" text:anchor-type="paragraph" draw:z-index="0" svg:width="7.9375cm" style:rel-width="100%"><draw:text-box><text:p text:style-name="legendcenter"><draw:frame draw:style-name="mediaright" draw:name="Tlačítko Alt" text:anchor-type="paragraph" draw:z-index="0" svg:width="7.9375cm" style:rel-width="100%" svg:height="10.583333333333cm" style:rel-height="scale"><draw:image xlink:href="Pictures/de25bcb5826704f7e0c3daa8bc388dd0.jpg" xlink:type="simple" xlink:show="embed" xlink:actuate="onLoad"/></draw:frame>Tlačítko Alt</text:p></draw:text-box></draw:frame>
Při normálním používání fotoaparátu se CHDK projevuje pouze změnou informačních položek na displayi. Všechny tlačítka (až na jednu vyjímku, viz dále) mají stejné chování na které jste byli zvyklí. Pokud chcete s CHDK pracovat, měnit jeho nastavení, či hrát hry <draw:frame draw:style-name="media" draw:name="1" text:anchor-type="as-char" draw:z-index="1" svg:width="" svg:rel-width="100%" svg:height="0cm"><draw:image xlink:href="Pictures/5e235123dd7cba4788bfa2b129fa2a86.svg" xlink:type="simple" xlink:show="embed" xlink:actuate="onLoad"/></draw:frame>, vsoupíte do režimu CHDK stiskem tlačítka Alt (viz obrázek). Nyní se nacházíte v režimu CHDK, což poznáte podle nápisu <text:span text:style-name="Source_20_Text">&lt;ALT&gt;</text:span> ve spodní části obrazovky. Většina kláves teď změnila svů význam:</text:p>
      <text:list text:style-name="List_20_1" text:continue-numbering="false">
        <text:list-item>
          <text:p text:style-name="List_20_1_Content_First"><text:span text:style-name="Source_20_Text">Alt</text:span> – Přepíná mezi standardním a CHDK režimem</text:p>
        </text:list-item>
        <text:list-item>
          <text:p text:style-name="List_20_1_Content"><text:span text:style-name="Source_20_Text">MENU</text:span> – Otevře nabídku CHDK, pohyb kurzorovými klávesami nahoru/dolů, změna hodnot doleva/doprava, výběr položek <text:span text:style-name="Source_20_Text">FUNC. SET</text:span></text:p>
        </text:list-item>
        <text:list-item>
          <text:p text:style-name="List_20_1_Content"><text:span text:style-name="Source_20_Text">FUNC. SET</text:span> – Zobrazí nastavení skriptů, v menu vybírá položky</text:p>
        </text:list-item>
        <text:list-item>
          <text:p text:style-name="List_20_1_Content_Last">Spoušť – Spustí zvolený skript (pokud tedy chcete fotit, musít tlačítkem <text:span text:style-name="Source_20_Text">Alt</text:span> opustit CHDK režim)</text:p>
        </text:list-item>
      </text:list>
      <text:h text:style-name="Heading_20_2" text:outline-level="2"><text:bookmark-start text:name="__RefHeading___cestina_3"/><text:bookmark-start text:name="cestina"/>Čeština<text:bookmark-end text:name="__RefHeading___cestina_3"/><text:bookmark-end text:name="cestina"/></text:h>
      <text:list text:style-name="List_20_1" text:continue-numbering="false">
        <text:list-item>
          <text:p text:style-name="List_20_1_Content_First">Stiskněte <text:span text:style-name="Source_20_Text">Alt</text:span>, <text:span text:style-name="Source_20_Text">MENU</text:span></text:p>
        </text:list-item>
        <text:list-item>
          <text:p text:style-name="List_20_1_Content">Vyberte položku <text:span text:style-name="Source_20_Text">Visual Settings</text:span> → <text:span text:style-name="Source_20_Text">Language…</text:span> → <text:span text:style-name="Source_20_Text">czech.lng</text:span></text:p>
        </text:list-item>
        <text:list-item>
          <text:p text:style-name="List_20_1_Content_Last"><text:span text:style-name="Source_20_Text">Kód. stránka</text:span> nastavte na <text:span text:style-name="Source_20_Text">Win1250</text:span></text:p>
        </text:list-item>
      </text:list>
      <text:h text:style-name="Heading_20_2" text:outline-level="2"><text:bookmark-start text:name="__RefHeading___automaticky_start_4"/><text:bookmark-start text:name="automaticky_start"/>Automatický start<text:bookmark-end text:name="__RefHeading___automaticky_start_4"/><text:bookmark-end text:name="automaticky_start"/></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Pro automatické startování musí být souborový systém na kartě FAT16. FAT32 nefunguje!</text:p>
          </table:table-cell>
        </table:table-row>
      </table:table>
      <text:list text:style-name="List_20_1" text:continue-numbering="false">
        <text:list-item>
          <text:p text:style-name="List_20_1_Content_First"><text:span text:style-name="Source_20_Text">Alt</text:span>, <text:span text:style-name="Source_20_Text">MENU</text:span></text:p>
        </text:list-item>
        <text:list-item>
          <text:p text:style-name="List_20_1_Content"><text:span text:style-name="Source_20_Text">Různé</text:span> → <text:span text:style-name="Source_20_Text">Vytvorit bootovací kartu…</text:span></text:p>
        </text:list-item>
        <text:list-item>
          <text:p text:style-name="List_20_1_Content">Na první pohled se nic nestane.</text:p>
        </text:list-item>
        <text:list-item>
          <text:p text:style-name="List_20_1_Content">Vypněte fotoaparát, vyjměte paměťovou kartu.<draw:frame draw:style-name="mediacenter" draw:name="Paměťová karta v odemčeném stavu Legend" text:anchor-type="paragraph" draw:z-index="0" svg:width="7.9375cm" style:rel-width="100%"><draw:text-box><text:p text:style-name="legendcenter"><draw:frame draw:style-name="mediacenter" draw:name="Paměťová karta v odemčeném stavu" text:anchor-type="paragraph" draw:z-index="2" svg:width="7.9375cm" style:rel-width="100%" svg:height="10.589035560345cm" style:rel-height="scale"><draw:image xlink:href="Pictures/caaf389a4e39f01cc2f72fabfa112a7a.jpg" xlink:type="simple" xlink:show="embed" xlink:actuate="onLoad"/></draw:frame>Paměťová karta v odemčeném stavu</text:p></draw:text-box></draw:frame></text:p>
        </text:list-item>
        <text:list-item>
          <text:p text:style-name="List_20_1_Content">Uzamčete paměťovou kartu (fotoaparátu to nevadí, fotografie zapisuje i přes to).</text:p>
        </text:list-item>
        <text:list-item>
          <text:p text:style-name="List_20_1_Content">Vložte paměťovou kartu zpět do fotoaparátu a zapněte jej.</text:p>
        </text:list-item>
        <text:list-item>
          <text:p text:style-name="List_20_1_Content_Last">CHDK by se měl sám spusti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6::32:54</meta:creation-date>
    <dc:creator>Generated</dc:creator>
    <dc:date>2026-08-15T16::32:54</dc:date>
    <dc:language>en-US</dc:language>
    <meta:editing-cycles>1</meta:editing-cycles>
    <meta:editing-duration>PT0S</meta:editing-duration>
    <dc:title>pitel:chdk:pouziti</dc:title>
  </office:meta>
</office:document-meta>
</file>