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4abeef4e35ff373548ecb3272b0c67c.png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:zprava"/><text:bookmark-start text:name="__RefHeading___technicka_zprava_1"/><text:bookmark-start text:name="technicka_zprava"/>Technická zpráva<text:bookmark-end text:name="__RefHeading___technicka_zprava_1"/><text:bookmark-end text:name="technicka_zprava"/></text:h>
      <text:h text:style-name="Heading_20_2" text:outline-level="2"><text:bookmark-start text:name="__RefHeading___blender_vs._second_life_2"/><text:bookmark-start text:name="blender_vs._second_life"/>Blender vs. Second Life<text:bookmark-end text:name="__RefHeading___blender_vs._second_life_2"/><text:bookmark-end text:name="blender_vs._second_life"/></text:h>
      <text:p text:style-name="Text_20_body">Ačkoliv je v zadání bakalářské práce uvedeno Prezentace FIT v Second Life, po první konzultaci s vedoucím bakalářské práce Doc. RNDr. Pavlem Smržem, Ph.D. (dále jen vedoucí) jsme se dohodli že je v podstatě jedno jaký software použiji. Důležité je především zaměření na prezentaci videa. Ihned mě napadl Blender, především pro mé dlouhodobé zkušenosti s ním. Nyní si oba produkty představíme.</text:p>
      <text:h text:style-name="Heading_20_3" text:outline-level="3"><text:bookmark-start text:name="__RefHeading___second_life_3"/><text:bookmark-start text:name="second_life"/>Second Life<text:bookmark-end text:name="__RefHeading___second_life_3"/><text:bookmark-end text:name="second_life"/></text:h>
      <text:p text:style-name="Text_20_body">Second Life (dále SL) je rozsáhlý virtuální svět abstrahující internet, avšak na komerční bázi. Po registraci si může uživatel přizpůsobit svého avatara a vyrazit do „světa“. Namísto dvourozměrných webových stránek se zde ale setkáte s trojrozměrným světem. Jako abstrakce serverů jsou zde ostrovy či jiné územní jednotky. Toto území má ovšem ve správě pouze společnost Linden Lab který svět Second Life provozuje, a samozřejmě je nerozdává zadarmo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Plocha parcely [m²]  </text:p>
          </table:table-cell>
          <table:table-cell office:value-type="string" table:style-name="tableheader">
            <text:p text:style-name="Table_20_Heading">  Měsični poplatek [USD]  </text:p>
          </table:table-cell>
        </table:table-row>
        <table:table-row>
          <table:table-cell office:value-type="string" table:style-name="tablecell">
            <text:p text:style-name="tablealigncenter">    512  </text:p>
          </table:table-cell>
          <table:table-cell office:value-type="string" table:style-name="tablecell">
            <text:p text:style-name="tablealigncenter">    5  </text:p>
          </table:table-cell>
        </table:table-row>
        <table:table-row>
          <table:table-cell office:value-type="string" table:style-name="tablecell">
            <text:p text:style-name="tablealigncenter">   1024  </text:p>
          </table:table-cell>
          <table:table-cell office:value-type="string" table:style-name="tablecell">
            <text:p text:style-name="tablealigncenter">    8  </text:p>
          </table:table-cell>
        </table:table-row>
        <table:table-row>
          <table:table-cell office:value-type="string" table:style-name="tablecell">
            <text:p text:style-name="tablealigncenter">   2048  </text:p>
          </table:table-cell>
          <table:table-cell office:value-type="string" table:style-name="tablecell">
            <text:p text:style-name="tablealigncenter">   15  </text:p>
          </table:table-cell>
        </table:table-row>
        <table:table-row>
          <table:table-cell office:value-type="string" table:style-name="tablecell">
            <text:p text:style-name="tablealigncenter">   4096  </text:p>
          </table:table-cell>
          <table:table-cell office:value-type="string" table:style-name="tablecell">
            <text:p text:style-name="tablealigncenter">   25  </text:p>
          </table:table-cell>
        </table:table-row>
        <table:table-row>
          <table:table-cell office:value-type="string" table:style-name="tablecell">
            <text:p text:style-name="tablealigncenter">   8192  </text:p>
          </table:table-cell>
          <table:table-cell office:value-type="string" table:style-name="tablecell">
            <text:p text:style-name="tablealigncenter">   40  </text:p>
          </table:table-cell>
        </table:table-row>
        <table:table-row>
          <table:table-cell office:value-type="string" table:style-name="tablecell">
            <text:p text:style-name="tablealigncenter">  16384  </text:p>
          </table:table-cell>
          <table:table-cell office:value-type="string" table:style-name="tablecell">
            <text:p text:style-name="tablealigncenter">   75  </text:p>
          </table:table-cell>
        </table:table-row>
        <table:table-row>
          <table:table-cell office:value-type="string" table:style-name="tablecell">
            <text:p text:style-name="tablealigncenter">  32768  </text:p>
          </table:table-cell>
          <table:table-cell office:value-type="string" table:style-name="tablecell">
            <text:p text:style-name="tablealigncenter">  125  </text:p>
          </table:table-cell>
        </table:table-row>
        <table:table-row>
          <table:table-cell office:value-type="string" table:style-name="tablecell">
            <text:p text:style-name="tablealigncenter">  65536  </text:p>
          </table:table-cell>
          <table:table-cell office:value-type="string" table:style-name="tablecell">
            <text:p text:style-name="tablealigncenter">  195  </text:p>
          </table:table-cell>
        </table:table-row>
      </table:table>
      <text:p text:style-name="Text_20_body"><text:note text:id="ftn0" text:note-class="footnote"><text:note-citation text:label="1)">1)</text:note-citation><text:note-body><text:a xlink:type="simple" xlink:href="http://secondlife.com/land/pricing.php" text:style-name="Internet_20_link" text:visited-style-name="Visited_20_Internet_20_Link">http://secondlife.com/land/pricing.php</text:a></text:note-body></text:note></text:p>
      <text:p text:style-name="Text_20_body">Výhodou je multiplaformnost tohoto řešení. Klient pro SL existuje pro OS Windows, Linux i Mac. Obsah je navíc dostupný odkudkoliv on-line. Z toho plyne snadná údržba obsahu. SL umožňuje streaming zvuku i videa včetně VoIP komunikace.</text:p>
      <text:h text:style-name="Heading_20_3" text:outline-level="3"><text:bookmark-start text:name="__RefHeading___blender_4"/><text:bookmark-start text:name="blender"/>Blender<text:bookmark-end text:name="__RefHeading___blender_4"/><text:bookmark-end text:name="blender"/></text:h>
      <text:p text:style-name="Text_20_body">Blender je komplexní nástroj pro práci s 3D grafikou vyvíjený jako open source. Umožňuje vše od modelování, texturování přes animace až po pokročilý rendering. Navíc obsahuje tzv. Game Engine (dále GE) umožňující interaktivitu a její programování pomocí jazyka Python.</text:p>
      <text:p text:style-name="Text_20_body">Problémem se zprvu zdálo ono přehrávání videa. Oficiální poslední verze v zimě 2008 byla 2.48a, která sice měla značně rozšířený GE z projektu Apricot <text:note text:id="ftn1" text:note-class="footnote"><text:note-citation text:label="2)">2)</text:note-citation><text:note-body><text:a xlink:type="simple" xlink:href="http://www.yofrankie.org" text:style-name="Internet_20_link" text:visited-style-name="Visited_20_Internet_20_Link">http://www.yofrankie.org</text:a></text:note-body></text:note>, navíc má už delší dobu možnost výstupu výsledné animace přímo do videa díky FFmpeg, avšak přehrávání videa v GE implementována není. Po položení otázky na neoficiálním (avšak nejpoužívanějším) fóru o Blenderu<text:note text:id="ftn2" text:note-class="footnote"><text:note-citation text:label="3)">3)</text:note-citation><text:note-body><text:a xlink:type="simple" xlink:href="http://blenderartists.org/forum/showthread.php?t=141305" text:style-name="Internet_20_link" text:visited-style-name="Visited_20_Internet_20_Link">http://blenderartists.org/forum/showthread.php?t=141305</text:a></text:note-body></text:note> jsem zjistil že v SVN verzi je plugin který umožňuje vykreslování videa do textury.</text:p>
      <text:h text:style-name="Heading_20_2" text:outline-level="2"><text:bookmark-start text:name="__RefHeading___making_of_5"/><text:bookmark-start text:name="making_of"/>Making of<text:bookmark-end text:name="__RefHeading___making_of_5"/><text:bookmark-end text:name="making_of"/></text:h>
      <text:h text:style-name="Heading_20_3" text:outline-level="3"><text:bookmark-start text:name="__RefHeading___modelovani_6"/><text:bookmark-start text:name="modelovani"/>Modelování<text:bookmark-end text:name="__RefHeading___modelovani_6"/><text:bookmark-end text:name="modelovani"/></text:h>
      <text:p text:style-name="Text_20_body">Blender umožňuje několik způsobů modelování: polygonové, meta objekty, NURBS plochy, beziérovy křivky. Nejvíce je ovšem optimalizován pro první možnost, která je také ve světě 3D grafiky nejpoužívanější a pro hranaté budovy se také hodí nejvíce. Při modelování jsem vycházel z mapek fakulty<text:note text:id="ftn3" text:note-class="footnote"><text:note-citation text:label="4)">4)</text:note-citation><text:note-body><text:a xlink:type="simple" xlink:href="http://www.fit.vutbr.cz/FIT/map/fit1.php" text:style-name="Internet_20_link" text:visited-style-name="Visited_20_Internet_20_Link">http://www.fit.vutbr.cz/FIT/map/fit1.php</text:a></text:note-body></text:note>, vlastních znalostí a CAD výkresů které mi poskytl Lukáš Duránik.</text:p>
      <text:p text:style-name="Text_20_body">Modelování probíhalo tak, že jsem si zobrazil scénu shora a na pozadí umístil staženou mapku fakulty. Podle mapky jsem si polygony „obtáhl“ okraj budovy. Poté jsem posunul 3D kurzor (bod, na který se vkládají nové objekty) o jeden dílek výš, skryl si nižší patra budovy, nahrál novou mapku patra a tu opět „obtáhl“ polygony. Takto jsem si vytvořil řezy pater budovy.</text:p>
      <text:p text:style-name="Text_20_body">Následovalo vyplnění prostoru mezi řezy facy (ploškami) jako obvodovými zdmi. Blender umožňuje vytváření tří a čtyřhranných faců, což byl občas problém zvolit vhodné rozmístění. Preferovány jsou čtyřúhelníky (quady). Ty mají tu výhodu, že lze vždy určit dvě protější hrany a díky této vlastnosti vybírat celé loopy (smyčky) quadů, což bývá velmi užitečné. Bohužel, občas nebylo zbytí a bylo nutné použit trojúhelníky. Po dokončené této fáze již budovy na prvbní pohled vypadaly tak jak mají.</text:p>
      <text:p text:style-name="Text_20_body">Pokud jste se ale podívali na jejich drátěný model, zjistili jste, že je zde spousta zbytečných vertexů a hran. Pokud totiž některá obvodová zeď byla vysoká přes všechny patra, byla tato zeď podélně rozdělena v jednotlivých patrech, a tak zdánlivě jedna rovná plocha byla ve skutečnosti spojením více ploch. Následovala tedy fáze optimalizace drátové sítě při které byla skoro celá budova smazána, a zůstaly jen ty vertexy a hrany, na nichž skutečně dochází k nějakému zlomu v geometrii budovy. Následovalo opětovné vytvoření faců a geometrie budovy již byla ve své finální podobě. Při modelování dalších budov a objektů byla tato fáze částečně sloučena s fází předchozí.</text:p>
      <text:p text:style-name="Text_20_body">Poslední důležitou částí bylo rozložení 3D modelů do 2D souřadnic<text:note text:id="ftn4" text:note-class="footnote"><text:note-citation text:label="5)">5)</text:note-citation><text:note-body><text:a xlink:type="simple" xlink:href="http://en.wikipedia.org/wiki/UV_mapping" text:style-name="Internet_20_link" text:visited-style-name="Visited_20_Internet_20_Link">http://en.wikipedia.org/wiki/UV_mapping</text:a></text:note-body></text:note> pro pozdější texturování. Tato činnost je v Blenderu velmi hezky vyřešena. Stačí se vrátit do dětských let a uvažovat o budově jako o vystřihovánce. Pak jen stačí vybírat vhodné hrany (zde se opět hodí výběr celých smyček) a označovat je jako řezy (švy, seams). Pak jen stačí kliknout na tlačítko Unwrap a Blender se pokusí rozložit model do plochy podle Vámi zadaných řezů. Pokud jste řezy umístil správně, vznikne vám krásné pravoúhlé rozložení.</text:p>
      <text:p text:style-name="Text_20_body">Každá z budov (Starý pivovar, klášter, E1xx, děkanát) byla modelována zvlášť do jednoho .blend souboru.</text:p>
      <text:h text:style-name="Heading_20_4" text:outline-level="4"><text:bookmark-start text:name="__RefHeading___ilustracni_obrazek_7"/><text:bookmark-start text:name="ilustracni_obrazek"/>Ilustrační obrázek<text:bookmark-end text:name="__RefHeading___ilustracni_obrazek_7"/><text:bookmark-end text:name="ilustracni_obrazek"/></text:h>
      <text:p text:style-name="Text_20_body"><draw:frame draw:style-name="mediacenter" draw:name="Ilustrační obrázek Legend" text:anchor-type="paragraph" draw:z-index="0" svg:width="32.676041666667cm" style:rel-width="100%"><draw:text-box><text:p text:style-name="legendcenter"><draw:frame draw:style-name="mediacenter" draw:name="Ilustrační obrázek" text:anchor-type="paragraph" draw:z-index="0" svg:width="32.676041666667cm" style:rel-width="100%" svg:height="9.525cm" style:rel-height="scale"><draw:image xlink:href="Pictures/84abeef4e35ff373548ecb3272b0c67c.png" xlink:type="simple" xlink:show="embed" xlink:actuate="onLoad"/></draw:frame>Ilustrační obrázek</text:p></draw:text-box></draw:frame></text:p>
      <text:list text:style-name="Numbering_20_1" text:continue-numbering="false">
        <text:list-item>
          <text:p text:style-name="Numbering_20_1_Content_First">Půdoryst pater budovy obkreslené z orientačního plánku.</text:p>
        </text:list-item>
        <text:list-item>
          <text:p text:style-name="Numbering_20_1_Content">Vyextrudované půdorysy. Všimněte si, že vybraný vertex je napojen pouze na 1. patro, nikoliv přízemí. Modré čáry trčící s polygonů naznačují směr normál. Ty musely být upraveny, aby směřovaly vně objektu, protože Blender po extrudování jen z obrysu vždy alespoň jednu otočil špatným směrem.</text:p>
        </text:list-item>
        <text:list-item>
          <text:p text:style-name="Numbering_20_1_Content">Objekt s opravenou geometrií. Byly odstraněny 2 vertext vpravo tak, aby se celá pravá stěna dala nahradit jedním polygonem namísto dvou.</text:p>
        </text:list-item>
        <text:list-item>
          <text:p text:style-name="Numbering_20_1_Content_Last">Finální podoba vzorové budovy, dvojice předních a zadních polygonů byly spojeny do FGonu (falešného polygonu), protže Blender zvládá maximálně čtyřúhelníky. Také bytly doplněny střechy.</text:p>
        </text:list-item>
      </text:list>
      <text:h text:style-name="Heading_20_3" text:outline-level="3"><text:bookmark-start text:name="__RefHeading___texturovani_8"/><text:bookmark-start text:name="texturovani"/>Texturování<text:bookmark-end text:name="__RefHeading___texturovani_8"/><text:bookmark-end text:name="texturovani"/></text:h>
      <text:p text:style-name="Text_20_body">Po dokončení modelů je potřeba je potáhnout texturami, aby nevypadaly jako šedé kostky.</text:p>
      <text:p text:style-name="Text_20_body">Texturování v Blenderu se skládá ze tří kroků. Nejprve mu řeknete zdroj textury. Zdroje mohou být v zásadě dvou typů – bitmapový obrázek nebo procedurální, definovaná různými matematickými funkcemi. Game engine ale zvládá pouze bitmapové obrázky, takže se procedurálními nebudu dále zabývat. Procedurální textury stejně nejsou pro fotorealistické texturování vhodné.</text:p>
      <text:p text:style-name="Text_20_body">Po zadání textury nastavíte její mapování na povrch. Typicky jako na plochu, krychli, kouli, válec, ale především UV. UV mapování umožňuje trojrozměrný objekt rozložit do dvou rozměrů a poté na něj velmi přesně nanášet texturu. UV je tedy ideální volba pokud potřebujete aby vám textura na povrchu seděla tam kde má.</text:p>
      <text:p text:style-name="Text_20_body">Poslední volbou je co má textura ovlivňovat. Kromě zřejmé změny barvy povrchu může textura upravovat také sílu odlesků, průhlednost, zrcadlivost, směr normály na povrchu (normal nebo bump mapping) a dokonce skutečně deformovat geometrii povrchu (displacement mapping, je ale nutné mít dostatečně hustou síť). Je možné aby jedna textura ovlivňovala i více vlastností zároveň, ale v praxi se používá jedna textura pro jednu materiálovou vlastnost.</text:p>
      <text:h text:style-name="Heading_20_4" text:outline-level="4"><text:bookmark-start text:name="__RefHeading___ziskavani_obrazkovych_textur_9"/><text:bookmark-start text:name="ziskavani_obrazkovych_textur"/>Získávání obrázkových textur<text:bookmark-end text:name="__RefHeading___ziskavani_obrazkovych_textur_9"/><text:bookmark-end text:name="ziskavani_obrazkovych_textur"/></text:h>
      <text:p text:style-name="Text_20_body">Pro získání textur z fakulty jsem se do školy vydal s kompaktním digitálním fotoaparátem Canon PowerShot A540. Cílem bylo získat co možná nejvíce použitelných fotografií. Získané fotografie by se daly rozdělit do dvou kategorií: textury, které by měly jít vedle sebe naskládat jako dlaždice, a zbytek.</text:p>
      <text:p text:style-name="Text_20_body">Mezi dlaždicovatelné lze zařadit například fotografii povrchu na nádvoří kláštera. Při focení dlaždicovatelných textur je třeba si pohlídat několik věcí. Fotografovat pokud možno kolmo na povrch, aby nedocházelo k deformaci perspektivou a pokud možno redukovat měkké odlesky (například na podlaze před učebnou D105). Takto získané obrázky byly v GIMPu<text:note text:id="ftn5" text:note-class="footnote"><text:note-citation text:label="6)">6)</text:note-citation><text:note-body><text:a xlink:type="simple" xlink:href="http://gimp.org" text:style-name="Internet_20_link" text:visited-style-name="Visited_20_Internet_20_Link">http://gimp.org</text:a></text:note-body></text:note> ořezány na čtverec a zmenšeny na rozměr mocniny dvou (nejčastěji 512 * 512 pixelů). Jeden z neoficiálních pluginů pro GIMP je i gimp-texturize<text:note text:id="ftn6" text:note-class="footnote"><text:note-citation text:label="7)">7)</text:note-citation><text:note-body><text:a xlink:type="simple" xlink:href="http://gimp-texturize.sourceforge.net" text:style-name="Internet_20_link" text:visited-style-name="Visited_20_Internet_20_Link">http://gimp-texturize.sourceforge.net</text:a></text:note-body></text:note> sloužící k syntéze textur. Tomu jsem zadal aby mi z připraveného čtvercového obrázku vyrobil dlaždicovatelnou texturu o rozměrech 1024 * 1024 pixelů. Procento úspěšnosti bylo asi 50 % protože občas vyrobil něco co neodpovídalo vůbec mým požadavkům, jindy ale svou práci odvedl dokonale. Bophužel, rychlost tohoto pluginu není nikterak závratná, navíc není vícevláknový, takže syntéza občas trvala i více než hodinu. Pokud gimp-texturize selhal, nebyla jiná možnost než použít vestavěný plugin GIMPu pro udělání dlaždicovatelných obrázků. Výsledky z něj nejsou tak hezké jak ideální výstupy z gimp-texturize, ale jiná možnost nebyla.</text:p>
      <text:h text:style-name="Heading_20_3" text:outline-level="3"><text:bookmark-start text:name="__RefHeading___interaktivita_10"/><text:bookmark-start text:name="interaktivita"/>Interaktivita<text:bookmark-end text:name="__RefHeading___interaktivita_10"/><text:bookmark-end text:name="interaktivita"/></text:h>
      <text:p text:style-name="Text_20_body">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09</meta:creation-date>
    <dc:creator>Generated</dc:creator>
    <dc:date>2026-08-15T14::51:09</dc:date>
    <dc:language>en-US</dc:language>
    <meta:editing-cycles>1</meta:editing-cycles>
    <meta:editing-duration>PT0S</meta:editing-duration>
    <dc:title>pitel:ibp:zprava</dc:title>
  </office:meta>
</office:document-meta>
</file>