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c5c83f49b18f139ac61b6cddafa4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ja:start"/><text:bookmark-start text:name="__RefHeading___seminar_java_1"/><text:bookmark-start text:name="seminar_java"/>Seminář Java<text:bookmark-end text:name="__RefHeading___seminar_java_1"/><text:bookmark-end text:name="seminar_java"/></text:h>
      <text:p text:style-name="Text_20_body"><draw:frame draw:style-name="mediaright" draw:name="Saying java is good because it works on all platforms is like saying anal sex is good because it works on all genders Legend" text:anchor-type="paragraph" draw:z-index="0" svg:width="15.875cm"><draw:text-box><text:p text:style-name="legendcenter"><draw:frame draw:style-name="mediaright" draw:name="Saying java is good because it works on all platforms is like saying anal sex is good because it works on all genders" text:anchor-type="paragraph" draw:z-index="0" svg:width="15.875cm" svg:height="4.683125cm"><draw:image xlink:href="Pictures/1dc5c83f49b18f139ac61b6cddafa402.png" xlink:type="simple" xlink:show="embed" xlink:actuate="onLoad"/></draw:frame>Saying java is good because it works on all platforms is like saying anal sex is good because it works on all genders</text:p></draw:text-box></draw:frame>
<text:a xlink:type="simple" xlink:href="http://perchta.fit.vutbr.cz/vyuka-java" text:style-name="Internet_20_link" text:visited-style-name="Visited_20_Internet_20_Link">Web</text:a></text:p>
      <text:p text:style-name="Horizontal_20_Line"/>
      <text:list text:style-name="Numbering_20_1" text:continue-numbering="false">
        <text:list-item>
          <text:p text:style-name="Numbering_20_1_Content_First"><text:a xlink:type="simple" xlink:href="https://shaarli.kalabovi.org/pitel:ija:homework1" text:style-name="Internet_20_link" text:visited-style-name="Visited_20_Internet_20_Link">homework1</text:a> (10/10)</text:p>
        </text:list-item>
        <text:list-item>
          <text:p text:style-name="Numbering_20_1_Content_Last"><text:span text:style-name="Strong_20_Emphasis"><text:a xlink:type="simple" xlink:href="https://shaarli.kalabovi.org/pitel:ija:dzama" text:style-name="Internet_20_link" text:visited-style-name="Visited_20_Internet_20_Link">dŽáma</text:a></text:span> (76/8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54:33</meta:creation-date>
    <dc:creator>Generated</dc:creator>
    <dc:date>2026-08-25T01::54:33</dc:date>
    <dc:language>en-US</dc:language>
    <meta:editing-cycles>1</meta:editing-cycles>
    <meta:editing-duration>PT0S</meta:editing-duration>
    <dc:title>pitel:ija:start</dc:title>
  </office:meta>
</office:document-meta>
</file>