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  <manifest:file-entry manifest:media-type="image/png" manifest:full-path="Pictures/566b4eabc5d9b2c75075ba2e94b783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z:kombinacni_obvody"/><text:bookmark-start text:name="__RefHeading___kombinacni_logicke_obvody_1"/><text:bookmark-start text:name="kombinacni_logicke_obvody"/>Kombinační logické obvody<text:bookmark-end text:name="__RefHeading___kombinacni_logicke_obvody_1"/><text:bookmark-end text:name="kombinacni_logicke_obvody"/></text:h>
      <text:p text:style-name="Text_20_body">Jsou to takové logické obvody, která okamžitě reagují na vstup. Jinými slovy neberou potaz v historii, nemají paměť. Skladají se pouze z logických hradel (z čeho jiného taky) a <text:span text:style-name="Strong_20_Emphasis">neobsahují zpětnou vazbu</text:span>. Jakoukoliv implementaci je možné vyjádřit pomocí hradel NAND a invertorů. To se dá odůvodnit přes tzv. duální tvrzení (viz booleovská logika 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). NAND se používá, protože je konstrukčně nejjednodušší (AND je NAND s invertorem). Vyplýva to z možnosti zapsat A OR B = NOT(A) NAND NOT(B)<text:note text:id="ftn0" text:note-class="footnote"><text:note-citation text:label="1)">1)</text:note-citation><text:note-body><text:a xlink:type="simple" xlink:href="https://en.wikipedia.org/wiki/De Morgan&amp;#39;s laws" text:style-name="Internet_20_link" text:visited-style-name="Visited_20_Internet_20_Link">De Morgan's laws</text:a></text:note-body></text:note>. Hradlo NAND je mozne použít jako invertor, pokud se připojí na oba vstupy stejný signál (ale je to „drahé“)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A  </text:p>
          </table:table-cell>
          <table:table-cell office:value-type="string" table:style-name="tableheader">
            <text:p text:style-name="Table_20_Heading">  B  </text:p>
          </table:table-cell>
          <table:table-cell office:value-type="string" table:style-name="tableheader">
            <text:p text:style-name="Table_20_Heading">  A or B  </text:p>
          </table:table-cell>
          <table:table-cell office:value-type="string" table:style-name="tableheader">
            <text:p text:style-name="Table_20_Heading">  not(A) nand not(B)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</table:table>
      <text:h text:style-name="Heading_20_2" text:outline-level="2"><text:bookmark-start text:name="__RefHeading___multiplexor_2"/><text:bookmark-start text:name="multiplexor"/>Multiplexor<text:bookmark-end text:name="__RefHeading___multiplexor_2"/><text:bookmark-end text:name="multiplexor"/></text:h>
      <text:p text:style-name="Text_20_body">Z několika vstupů vybírá jeden. Realizace pomocí dekodéru a AND hradel a OR hradla. S<text:span text:style-name="sub">0</text:span> a S<text:span text:style-name="sub">1</text:span> jsou bity „adresy“, podle které se vybírá jeden ze vstupů I<text:span text:style-name="sub">0–3</text:span> a posílá se na výstup. Počet vstupů je 2<text:span text:style-name="sup"><text:span text:style-name="Emphasis">n</text:span></text:span>, kde <text:span text:style-name="Emphasis">n</text:span> je počet bitů adresy. To protože je 2<text:span text:style-name="sup"><text:span text:style-name="Emphasis">n</text:span></text:span> kombinací hodnot bitů adresy.</text:p>
      <text:p text:style-name="Text_20_body"><draw:a xlink:type="simple" xlink:href="http://commons.wikimedia.org/wiki/File:Multiplexer_Example01.svg"/></text:p>
      <text:p text:style-name="Text_20_body"><text:a xlink:type="simple" xlink:href="http://www.falstad.com/circuit/e-mux3state.html" text:style-name="Internet_20_link" text:visited-style-name="Visited_20_Internet_20_Link">Interaktivní ukázka</text:a></text:p>
      <text:h text:style-name="Heading_20_2" text:outline-level="2"><text:bookmark-start text:name="__RefHeading___demultiplexor_3"/><text:bookmark-start text:name="demultiplexor"/>Demultiplexor<text:bookmark-end text:name="__RefHeading___demultiplexor_3"/><text:bookmark-end text:name="demultiplexor"/></text:h>
      <text:p text:style-name="Text_20_body">Jeden vstup přiřadí do správného výstupu. Dekodér a AND hradla. Opět zde figuruje adresa S<text:span text:style-name="sub">0 – <text:span text:style-name="Emphasis">n</text:span></text:span>, tentokrát její rozsah určuje počet výstupů. Princip je přesně opačný, než u multiplexoru.</text:p>
      <text:p text:style-name="Text_20_body"><draw:a xlink:type="simple" xlink:href="http://commons.wikimedia.org/wiki/File:Demultiplexer_Example01.svg"/></text:p>
      <text:h text:style-name="Heading_20_2" text:outline-level="2"><text:bookmark-start text:name="__RefHeading___koder_enkoder_4"/><text:bookmark-start text:name="koder_enkoder"/>Kodér (enkodér)<text:bookmark-end text:name="__RefHeading___koder_enkoder_4"/><text:bookmark-end text:name="koder_enkoder"/></text:h>
      <text:p text:style-name="Text_20_body">Slouží k zakódování zprávy. Jednoduchým kodérem se myslí takový, který očekává pouze na jednom ze vstupů log. 1 a podle toho, na kterém vstupu to bylo, nastaví hodnoty na výstupech. Z takového signálu lze pak původní zprávu dekódovat. Vstupů je 2<text:span text:style-name="sup"><text:span text:style-name="Emphasis">n</text:span></text:span>, kde <text:span text:style-name="Emphasis">n</text:span> je počet výstupů.</text:p>
      <text:p text:style-name="Text_20_body">Používá se také na obsluhu <text:a xlink:type="simple" xlink:href="https://en.wikipedia.org/wiki/Seven-segment display" text:style-name="Internet_20_link" text:visited-style-name="Visited_20_Internet_20_Link">sedmi-segmentového displaye</text:a>. Na vstup se mu přivede např binárně zakódovaná čislice, a na výstup vyleze napětí na těch drátech, které rozsvěcují patřičné segmenty.</text:p>
      <text:p text:style-name="Text_20_body"><draw:frame draw:style-name="mediacenter" draw:name="1" text:anchor-type="paragraph" draw:z-index="1" svg:width="7.9375cm" style:rel-width="100%" svg:height="5.2794032444959cm" style:rel-height="scale"><draw:image xlink:href="Pictures/566b4eabc5d9b2c75075ba2e94b783a5.png" xlink:type="simple" xlink:show="embed" xlink:actuate="onLoad"/></draw:frame></text:p>
      <text:p text:style-name="Text_20_body"><draw:a xlink:type="simple" xlink:href="http://en.wikipedia.org/wiki/File:Encoder_diagram.svg"/></text:p>
      <text:h text:style-name="Heading_20_2" text:outline-level="2"><text:bookmark-start text:name="__RefHeading___dekoder_5"/><text:bookmark-start text:name="dekoder"/>Dekodér<text:bookmark-end text:name="__RefHeading___dekoder_5"/><text:bookmark-end text:name="dekoder"/></text:h>
      <text:p text:style-name="Text_20_body">Slouží k rekonstrukci zakódované zprávy. Nejčastěji se používají binarní dekodéry <text:span text:style-name="Emphasis">n do 2<text:span text:style-name="sup">n</text:span></text:span> (např. 2 do 4, 3 do 8, …).</text:p>
      <text:p text:style-name="Text_20_body"><draw:a xlink:type="simple" xlink:href="http://commons.wikimedia.org/wiki/File:Decoder_Example.svg"/></text:p>
      <text:p text:style-name="Text_20_body"><text:a xlink:type="simple" xlink:href="http://www.falstad.com/circuit/e-decoder.html" text:style-name="Internet_20_link" text:visited-style-name="Visited_20_Internet_20_Link">Interaktivní ukázka</text:a></text:p>
      <text:h text:style-name="Heading_20_2" text:outline-level="2"><text:bookmark-start text:name="__RefHeading___binarni_scitacka_6"/><text:bookmark-start text:name="binarni_scitacka"/>Binární sčítačka<text:bookmark-end text:name="__RefHeading___binarni_scitacka_6"/><text:bookmark-end text:name="binarni_scitacka"/></text:h>
      <text:h text:style-name="Heading_20_3" text:outline-level="3"><text:bookmark-start text:name="__RefHeading___polovicni_7"/><text:bookmark-start text:name="polovicni"/>Poloviční<text:bookmark-end text:name="__RefHeading___polovicni_7"/><text:bookmark-end text:name="polovicni"/></text:h>
      <text:p text:style-name="Text_20_body"><draw:a xlink:type="simple" xlink:href="http://commons.wikimedia.org/wiki/File:Half_Adder.svg"/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A  </text:p>
          </table:table-cell>
          <table:table-cell office:value-type="string" table:style-name="tableheader">
            <text:p text:style-name="Table_20_Heading">  B  </text:p>
          </table:table-cell>
          <table:table-cell office:value-type="string" table:style-name="tableheader">
            <text:p text:style-name="Table_20_Heading">  S  </text:p>
          </table:table-cell>
          <table:table-cell office:value-type="string" table:style-name="tableheader">
            <text:p text:style-name="Table_20_Heading">  C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</table:table>
      <text:p text:style-name="Text_20_body"><text:a xlink:type="simple" xlink:href="http://www.falstad.com/circuit/e-halfadd.html" text:style-name="Internet_20_link" text:visited-style-name="Visited_20_Internet_20_Link">Interaktivní ukázka</text:a></text:p>
      <text:h text:style-name="Heading_20_3" text:outline-level="3"><text:bookmark-start text:name="__RefHeading___uplna_8"/><text:bookmark-start text:name="uplna"/>Úplná<text:bookmark-end text:name="__RefHeading___uplna_8"/><text:bookmark-end text:name="uplna"/></text:h>
      <text:p text:style-name="Text_20_body"><draw:a xlink:type="simple" xlink:href="http://commons.wikimedia.org/wiki/File:Full_Adder.svg"/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A  </text:p>
          </table:table-cell>
          <table:table-cell office:value-type="string" table:style-name="tableheader">
            <text:p text:style-name="Table_20_Heading">  B  </text:p>
          </table:table-cell>
          <table:table-cell office:value-type="string" table:style-name="tableheader">
            <text:p text:style-name="Table_20_Heading">  C<text:span text:style-name="sub">in</text:span>  </text:p>
          </table:table-cell>
          <table:table-cell office:value-type="string" table:style-name="tableheader">
            <text:p text:style-name="Table_20_Heading">  S  </text:p>
          </table:table-cell>
          <table:table-cell office:value-type="string" table:style-name="tableheader">
            <text:p text:style-name="Table_20_Heading">  C<text:span text:style-name="sub">out</text:span>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</table:table>
      <text:p text:style-name="Text_20_body"><text:a xlink:type="simple" xlink:href="http://www.falstad.com/circuit/e-fulladd.html" text:style-name="Internet_20_link" text:visited-style-name="Visited_20_Internet_20_Link">Interaktivní ukázka</text:a></text:p>
      <text:p text:style-name="Text_20_body">Jde o dvě poloviční sčítačky za sebou a jeden OR. Dá se to jednodušše představit jako dva různé obvody – jeden pro součet a jeden pro carry.</text:p>
      <text:h text:style-name="Heading_20_2" text:outline-level="2"><text:bookmark-start text:name="__RefHeading___shrnuti_na_co_nezapomenout_9"/><text:bookmark-start text:name="shrnuti_na_co_nezapomenout"/>Shrnutí (na co nezapomenout)<text:bookmark-end text:name="__RefHeading___shrnuti_na_co_nezapomenout_9"/><text:bookmark-end text:name="shrnuti_na_co_nezapomenout"/></text:h>
      <text:list text:style-name="List_20_1" text:continue-numbering="false">
        <text:list-item>
          <text:p text:style-name="List_20_1_Content_First"> kombinační obvody nemají zpětnou vazbu (a tedy ani paměť)</text:p>
        </text:list-item>
        <text:list-item>
          <text:p text:style-name="List_20_1_Content"> reagují na vstup téměř okamžitě patřičnou úpravou výstupu (pouze fyziklní limity)</text:p>
        </text:list-item>
        <text:list-item>
          <text:p text:style-name="List_20_1_Content"> skládají se z log. hradel, vše se dá udělat pomocí NANDů díky duálnímu tvrzení booleovy algebry: A or B = not(A) nand not(B), např AND se implementuje jako not(NAND), NAND lze použít i jako invertor, ale přímé použití invertoru je „levnější“</text:p>
        </text:list-item>
        <text:list-item>
          <text:p text:style-name="List_20_1_Content"> kodér vs dekodér: kódování z jednoho do druhého a naopak. Například kód 1 z N na binární číslo (běžně má kodér 2<text:span text:style-name="sup">n</text:span> vstupů a n výstupů, dekodér naopak</text:p>
        </text:list-item>
        <text:list-item>
          <text:p text:style-name="List_20_1_Content"> multiplexor vs demultiplexor: výběr jednoho signálu z mnoha vs poslání vstupu na jeden z výstupů, má adresní vodiče, vnitřně využívá dekodér (jak multiplexor, tak demultiplexor)</text:p>
        </text:list-item>
        <text:list-item>
          <text:p text:style-name="List_20_1_Content"> sčítačka: jednobitová poloviční: XOR a AND, výstup z XORu je výsledek, z ANDu je carry</text:p>
        </text:list-item>
        <text:list-item>
          <text:p text:style-name="List_20_1_Content_Last"> úplná sčítačka: dvě poloviční za sebou, znát schéma! (výsledek je prostě součet těch 3 vstupů, tedy A, B a C<text:span text:style-name="sub">in</text:span>, vyšší bit výsledku je C<text:span text:style-name="sub">out</text:span>, nižší S)</text:p>
        </text:list-item>
      </text:list>
      <text:h text:style-name="Heading_20_3" text:outline-level="3"><text:bookmark-start text:name="__RefHeading___co_je_treba_vedet_kdyby_se_zeptali_10"/><text:bookmark-start text:name="co_je_treba_vedet_kdyby_se_zeptali"/>Co je třeba vědět kdyby se zeptali<text:bookmark-end text:name="__RefHeading___co_je_treba_vedet_kdyby_se_zeptali_10"/><text:bookmark-end text:name="co_je_treba_vedet_kdyby_se_zeptali"/></text:h>
      <text:list text:style-name="List_20_1" text:continue-numbering="false">
        <text:list-item>
          <text:p text:style-name="List_20_1_Content_First"> duální tvrzení - výsledek operace se nezmění, pokud invertujeme vstupy, výstupy i operaci (or↔and, tedy A or B = not(A) nand not(B))</text:p>
        </text:list-item>
        <text:list-item>
          <text:p text:style-name="List_20_1_Content_Last"> vědět, jak se dělá pravdivostní tabulka, aby ji člověk uměl nakreslit např. pro poloviční sčítačku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7::03:33</meta:creation-date>
    <dc:creator>Generated</dc:creator>
    <dc:date>2026-09-14T07::03:33</dc:date>
    <dc:language>en-US</dc:language>
    <meta:editing-cycles>1</meta:editing-cycles>
    <meta:editing-duration>PT0S</meta:editing-duration>
    <dc:title>pitel:isz:kombinacni_obvody</dc:title>
  </office:meta>
</office:document-meta>
</file>