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b60f27411b788c5d9c23f03dbf467aa.png"/>
  <manifest:file-entry manifest:media-type="image/png" manifest:full-path="Pictures/6834489e72d37e48c059b7a599417d93.png"/>
  <manifest:file-entry manifest:media-type="image/png" manifest:full-path="Pictures/aaed093d06f5eb686fdedbe4f13afd7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tel:isz:sluzby_aplikacni_vrstvy"/><text:bookmark-start text:name="__RefHeading___sluzby_aplikacni_vrstvy_1"/><text:bookmark-start text:name="sluzby_aplikacni_vrstvy"/>Služby aplikační vrstvy<text:bookmark-end text:name="__RefHeading___sluzby_aplikacni_vrstvy_1"/><text:bookmark-end text:name="sluzby_aplikacni_vrstvy"/></text:h>
      <text:h text:style-name="Heading_20_2" text:outline-level="2"><text:bookmark-start text:name="__RefHeading___e-mail_2"/><text:bookmark-start text:name="e-mail"/>E-mail<text:bookmark-end text:name="__RefHeading___e-mail_2"/><text:bookmark-end text:name="e-mail"/></text:h>
      <text:p text:style-name="Text_20_body"><text:a xlink:type="simple" xlink:href="https://en.wikipedia.org/wiki/e-mail" text:style-name="Internet_20_link" text:visited-style-name="Visited_20_Internet_20_Link">e-mail</text:a></text:p>
      <text:p text:style-name="Text_20_body">E-mail je způsob jak posílat prakticky libovolné zprávy v prostředí internetu.</text:p>
      <text:p text:style-name="Text_20_body">Samotná zpráva je posílána jako čistý text definovaný <text:a xlink:type="simple" xlink:href="https://en.wikipedia.org/wiki/E-mail#Message_format" text:style-name="Internet_20_link" text:visited-style-name="Visited_20_Internet_20_Link">hromadou RFC</text:a> a je rozdělena na dvě části:</text:p>
      <text:list text:style-name="Numbering_20_1" text:continue-numbering="false">
        <text:list-item>
          <text:p text:style-name="Numbering_20_1_Content_First"> hlavičku (obálka)</text:p>
        </text:list-item>
        <text:list-item>
          <text:p text:style-name="Numbering_20_1_Content_Last"> tělo (obsah obálky)</text:p>
        </text:list-item>
      </text:list>
      <text:p text:style-name="Text_20_body">Hlavička je od těla oddělena prázdným řádkem (všechny následující prázdné řádky se pak považují za součást těla).</text:p>
      <text:p text:style-name="Preformatted_20_Text">Delivered-To: pitlicek@gmail.com<text:line-break/>Received: by 10.213.17.207 with SMTP id t15cs301289eba;<text:line-break/><text:s text:c="8"/>Thu, 25 Feb 2010 08:48:07 -0800 (PST)<text:line-break/>Received: by 10.216.85.83 with SMTP id t61mr690244wee.167.1267116477872;<text:line-break/><text:s text:c="8"/>Thu, 25 Feb 2010 08:47:57 -0800 (PST)<text:line-break/>Received-SPF: softfail (google.com: best guess record for domain of transitioning eysselt@fit.vutbr.cz does not designate 147.229.9.21 as permitted sender) client-ip=147.229.9.21;<text:line-break/>Received: by 10.241.103.21 with POP3 id 21mf36262ewy.62;<text:line-break/><text:s text:c="8"/>Thu, 25 Feb 2010 08:47:57 -0800 (PST)<text:line-break/>X-Gmail-Fetch-Info: xkalab00@stud.fit.vutbr.cz 2 eva.fit.vutbr.cz 995 xkalab00<text:line-break/>Return-Path: &lt;eysselt@fit.vutbr.cz&gt;<text:line-break/>Received: from wis.fit.vutbr.cz (agata.fit.vutbr.cz [147.229.9.21])<text:line-break/><text:tab/>by eva.fit.vutbr.cz (envelope-from eysselt@fit.vutbr.cz) (8.14.4/8.14.4) with ESMTP id o1O8xvKG032048;<text:line-break/><text:tab/>Wed, 24 Feb 2010 10:00:05 +0100 (CET)<text:line-break/>X-Received-From: pceysselt.fit.vutbr.cz ([147.229.12.52])<text:line-break/>Date: Wed, 24 Feb 2010 10:00:05 +0100<text:line-break/>To: undisclosed-recipients:;<text:line-break/>From: =?iso-8859-2?Q?Eysselt_Milo=B9?= &lt;eysselt@fit.vutbr.cz&gt;<text:line-break/>Subject: temata k ustni casti ISZ<text:line-break/>Message-ID: &lt;236ed0fb8e25bf788fc9b43055da50bf@wis.fit.vutbr.cz&gt;<text:line-break/>X-Priority: 3<text:line-break/>X-Mailer: PHPMailer [version 1.73pl]<text:line-break/>MIME-Version: 1.0<text:line-break/>Content-Transfer-Encoding: 8bit<text:line-break/>Content-Type: text/plain; charset="iso-8859-2"<text:line-break/>X-Spam-Score: -0.527 () ALL_TRUSTED,AWL<text:line-break/>X-Scanned-By: MIMEDefang 2.64 on 147.229.176.14<text:line-break/>X-UIDL: ~1L"!oF1!!b6d"!]ff"!<text:line-break/><text:line-break/>Informace k předmětu ISZ/2009L<text:line-break/><text:line-break/>Pokud jsem vas dosud neinformoval, tak jsou mj. uvedena v<text:line-break/>"anotaci" prihlasky(/kvazipredmetu) k ISZ, na uredni desce a<text:line-break/>take na http://www.fit.vutbr.cz/~eysselt/index.html.cz.<text:line-break/>Em.<text:line-break/><text:line-break/>--<text:line-break/>Ústav počítačových systémů FIT VUT v Brně<text:line-break/>E-mail: eysselt@fit.vutbr.cz<text:line-break/>Web: http://www.fit.vutbr.cz/~eysselt/<text:line-break/>Tel: 54114-1230</text:p>
      <text:p text:style-name="Text_20_body">Pojďme se teď podívat na výše uvedený příklad. Představuje snad všem dobře známý e-mail který byl odeslán do školní mailové schránky odkud byl vyzvednut Gmailem. Rozdělení na hlavičku a tělo je snad zřejmé, probereme si tedy podrobněji některé hlavičky.</text:p>
      <text:p text:style-name="Text_20_body">Jak e-mail putuje internetem přes různé mailservery, jsou na jeho začátek připojovány další a další hlavičky <text:span text:style-name="Source_20_Text">Received</text:span> které sledují cestu této zprávy. Když tedy budeme hlavičku postupně číst, dostaneme se zpět až k odesílateli. Na příkladu můžeme vidět že si zprávu zřejmě předalo několik serverů Gmailu, předtím byla zpráva Gmailem vyzvednuta ze školní schránky a na konci vidíme že byla zpráva přijata školním mailserverem.</text:p>
      <text:p text:style-name="Text_20_body">Mezi tím jsme narazili na několik řádků začínajících <text:span text:style-name="Source_20_Text">X-</text:span>, to jsou různá rozšíření různých mailserverů, které můžeme ignorovat.<text:note text:id="ftn0" text:note-class="footnote"><text:note-citation text:label="1)">1)</text:note-citation><text:note-body><text:p text:style-name="Text_20_body">Takto je to nejspíš popsáno i v některém RFC</text:p></text:note-body></text:note></text:p>
      <text:p text:style-name="Text_20_body">Hlavička <text:span text:style-name="Source_20_Text">Date</text:span> popisuje datum a čas odeslání e-mailu.</text:p>
      <text:p text:style-name="Text_20_body">Hlavička <text:span text:style-name="Source_20_Text">To</text:span> by měla obsahovat adresu na kterou má být e-mail odeslán. V tomto případě byl ale email rozeslán většímu počtu příjemců a navíc byli všichni na stejném mailserveru jako odesílatel, a tak jsou příjemci skryti.</text:p>
      <text:p text:style-name="Text_20_body"><text:span text:style-name="Source_20_Text">From</text:span> je naopak e-mail odesílatele zprávy.</text:p>
      <text:p text:style-name="Text_20_body"><text:span text:style-name="Source_20_Text">Subject</text:span> představuje předmět zprávy.</text:p>
      <text:p text:style-name="Text_20_body">Řádky <text:span text:style-name="Source_20_Text">MIME-</text:span> a <text:span text:style-name="Source_20_Text">Content-</text:span> pak určují kódování zprávy a případných příloh.</text:p>
      <text:h text:style-name="Heading_20_3" text:outline-level="3"><text:bookmark-start text:name="__RefHeading___smtp_3"/><text:bookmark-start text:name="smtp"/>SMTP<text:bookmark-end text:name="__RefHeading___smtp_3"/><text:bookmark-end text:name="smtp"/></text:h>
      <text:p text:style-name="Text_20_body"><text:a xlink:type="simple" xlink:href="https://en.wikipedia.org/wiki/Simple Mail Transfer Protocol" text:style-name="Internet_20_link" text:visited-style-name="Visited_20_Internet_20_Link">Simple Mail Transfer Protocol</text:a></text:p>
      <text:p text:style-name="Text_20_body">Protokol SMTP slouží k odesílání e-mailů. Opět se jedná o textový protokol a je specifikován především v <text:a xlink:type="simple" xlink:href="https://tools.ietf.org/html/rfc821" text:style-name="Internet_20_link" text:visited-style-name="Visited_20_Internet_20_Link">RFC 821</text:a>, rozšířen byl pak v roce 2008 v <text:a xlink:type="simple" xlink:href="https://tools.ietf.org/html/rfc5322" text:style-name="Internet_20_link" text:visited-style-name="Visited_20_Internet_20_Link">RFC 5322</text:a>. SMTP serverům je vyhrazen port 25.</text:p>
      <text:p text:style-name="Text_20_body">Příklad poslání e-mailu najdete na <text:a xlink:type="simple" xlink:href="https://en.wikipedia.org/wiki/Simple_Mail_Transfer_Protocol#SMTP_transport_example" text:style-name="Internet_20_link" text:visited-style-name="Visited_20_Internet_20_Link">Wikipedii</text:a>. V zásadě se ale klient a server nejdřív pozdraví (<text:span text:style-name="Source_20_Text">HELO</text:span>), pak klient nadiktuje hlavičky (<text:span text:style-name="Source_20_Text">MAIL FROM</text:span>, <text:span text:style-name="Source_20_Text">RCPT TO</text:span>) a pak konečně tělo zprávy (<text:span text:style-name="Source_20_Text">DATA</text:span>, včetně všech hlaviček) ukončené tečkou na samostatném řádku. V ten moment server dokončí příjem zprávy, zařadí ji do fronty a následně odešle. Zprávou <text:span text:style-name="Source_20_Text">QUIT</text:span> se pak klient rozloučí a server uzavře spojení.</text:p>
      <text:h text:style-name="Heading_20_3" text:outline-level="3"><text:bookmark-start text:name="__RefHeading___pop3_4"/><text:bookmark-start text:name="pop3"/>POP3<text:bookmark-end text:name="__RefHeading___pop3_4"/><text:bookmark-end text:name="pop3"/></text:h>
      <text:p text:style-name="Text_20_body"><text:a xlink:type="simple" xlink:href="https://en.wikipedia.org/wiki/Post Office Protocol" text:style-name="Internet_20_link" text:visited-style-name="Visited_20_Internet_20_Link">Post Office Protocol</text:a></text:p>
      <text:p text:style-name="Text_20_body">Když jsou zprávy doručené do svého cíle, musí přijít klient (Mozilla Thunderbird, Outlook, …) a zprávy si z mailboxu vyzvednout. Přesně k tomu slouží protokol POP3. Opět je to protokol čistě textový, opět je definovaný <text:a xlink:type="simple" xlink:href="https://en.wikipedia.org/wiki/Post_Office_Protocol#Related_Requests_For_Comments_.28RFCs.29" text:style-name="Internet_20_link" text:visited-style-name="Visited_20_Internet_20_Link">spoustou RFC</text:a> a POP3 servery běží na portu 110 (995, pokud jsou zabezpečeny SSL).</text:p>
      <text:p text:style-name="Text_20_body">Příklad použití POP3 najdete opět na <text:a xlink:type="simple" xlink:href="https://en.wikipedia.org/wiki/Post_Office_Protocol#Dialog_example" text:style-name="Internet_20_link" text:visited-style-name="Visited_20_Internet_20_Link">Wikipedii</text:a>.</text:p>
      <text:p text:style-name="Text_20_body">Důležité je především to, že zprávy leží „na hromadě“ v mailboxu a klient je pouze stáhne, případně smaže. POP3 nijak neřeší rozdělení zpráv do složek či jejich jinou organizaci.</text:p>
      <text:h text:style-name="Heading_20_3" text:outline-level="3"><text:bookmark-start text:name="__RefHeading___imap_5"/><text:bookmark-start text:name="imap"/>IMAP<text:bookmark-end text:name="__RefHeading___imap_5"/><text:bookmark-end text:name="imap"/></text:h>
      <text:p text:style-name="Text_20_body"><text:a xlink:type="simple" xlink:href="https://en.wikipedia.org/wiki/Internet Message Access Protocol" text:style-name="Internet_20_link" text:visited-style-name="Visited_20_Internet_20_Link">Internet Message Access Protocol</text:a></text:p>
      <text:p text:style-name="Text_20_body">Nedostatek POP3 (nemožnost správy mailboxu) řeší protokol IMAP. Definuje ho <text:a xlink:type="simple" xlink:href="https://tools.ietf.org/html/rfc3501" text:style-name="Internet_20_link" text:visited-style-name="Visited_20_Internet_20_Link">RFC 3501</text:a>.</text:p>
      <text:p text:style-name="Text_20_body">Protokol IMAP umožňuje zprávy nejen stahovat (navíc umožňuje stáhnout nejdřív pouze hlavičky a tělo a přílohy až poté co si je klient vyžádá) a mazat, ale také přesouvat mezi adresáři, vytvářet adresáře a vůbec provádět kompletní správu mailboxu.</text:p>
      <text:h text:style-name="Heading_20_2" text:outline-level="2"><text:bookmark-start text:name="__RefHeading___dns_6"/><text:bookmark-start text:name="dns"/>DNS<text:bookmark-end text:name="__RefHeading___dns_6"/><text:bookmark-end text:name="dns"/></text:h>
      <text:p text:style-name="Text_20_body"><text:a xlink:type="simple" xlink:href="https://en.wikipedia.org/wiki/Domain Name System" text:style-name="Internet_20_link" text:visited-style-name="Visited_20_Internet_20_Link">Domain Name System</text:a></text:p>
      <text:p text:style-name="Text_20_body">Mapovanie doménových adries na IP adresy a obrátene, obsahuje teda databázu všetkých mien a IP adries. Využíva DNS servery, ktoré používajú hierarchické usporiadanie záznamov. Korenom stromu je <text:span text:style-name="Emphasis">root</text:span>, jeho názov je reťazec dĺžky nula (tj. „“). Každá doména je podstromom tohto záznamu. Doménové meno je cesta medzi vrcholom domény a korenom stromu – nazýva sa aj absolútna adresa (FQDN). Listy stromu sú teda konkrétne sieťové zariadenia.</text:p>
      <text:p text:style-name="Text_20_body"><draw:frame draw:style-name="media" draw:name="0" text:anchor-type="as-char" draw:z-index="0" svg:width="9.763125cm" style:rel-width="100%" svg:height="6.6939583333333cm" style:rel-height="scale"><draw:image xlink:href="Pictures/8b60f27411b788c5d9c23f03dbf467aa.png" xlink:type="simple" xlink:show="embed" xlink:actuate="onLoad"/></draw:frame></text:p>
      <text:p text:style-name="Text_20_body">Správa domén je decentralizovaná. Je rozdelená do zón, čo je fyzická časť priestoru DNS pod jednotnou správou. Špeciálne zóny: stub, hint.</text:p>
      <text:p text:style-name="Text_20_body"><draw:frame draw:style-name="media" draw:name="1" text:anchor-type="as-char" draw:z-index="1" svg:width="9.7895833333333cm" style:rel-width="100%" svg:height="6.2441666666667cm" style:rel-height="scale"><draw:image xlink:href="Pictures/6834489e72d37e48c059b7a599417d93.png" xlink:type="simple" xlink:show="embed" xlink:actuate="onLoad"/></draw:frame></text:p>
      <text:h text:style-name="Heading_20_3" text:outline-level="3"><text:bookmark-start text:name="__RefHeading___reverzne_mapovanie_7"/><text:bookmark-start text:name="reverzne_mapovanie"/>Reverzné mapovanie<text:bookmark-end text:name="__RefHeading___reverzne_mapovanie_7"/><text:bookmark-end text:name="reverzne_mapovanie"/></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oto trochu nechapem, je to v slajdoch divne.</text:p>
          </table:table-cell>
        </table:table-row>
      </table:table>
      <text:p text:style-name="Text_20_body">Záznamy v DNS sú indexované podľa doménových adries. Špeciálne domény arpa tvoria tzv. reverzný strom. Príklad 12.8.229.147.in-addr.arpa.</text:p>
      <text:p text:style-name="Text_20_body"><draw:frame draw:style-name="media" draw:name="2" text:anchor-type="as-char" draw:z-index="2" svg:width="10.556875cm" svg:height="8.016875cm"><draw:image xlink:href="Pictures/aaed093d06f5eb686fdedbe4f13afd72.png" xlink:type="simple" xlink:show="embed" xlink:actuate="onLoad"/></draw:frame></text:p>
      <text:h text:style-name="Heading_20_3" text:outline-level="3"><text:bookmark-start text:name="__RefHeading___registracia_8"/><text:bookmark-start text:name="registracia"/>Registrácia<text:bookmark-end text:name="__RefHeading___registracia_8"/><text:bookmark-end text:name="registracia"/></text:h>
      <text:p text:style-name="Text_20_body">Registráciu zabezpečuje ICANN (Internet Corporation for Assigned Names and Numbers). Ten akredituje registrátorov generických doménových mien:</text:p>
      <text:list text:style-name="List_20_1" text:continue-numbering="false">
        <text:list-item>
          <text:p text:style-name="List_20_1_Content_First"> Národné (ccTLD, country code TLD) – .uk, .cz </text:p>
        </text:list-item>
        <text:list-item>
          <text:p text:style-name="List_20_1_Content_Last"> Generické (gTLD, generic top level domains) – .com, .org</text:p>
        </text:list-item>
      </text:list>
      <text:p text:style-name="Text_20_body">Národné domény registruje národný správca domény, v ČR je to <text:a xlink:type="simple" xlink:href="http://www.nic.cz" text:style-name="Internet_20_link" text:visited-style-name="Visited_20_Internet_20_Link">CZ.NIC</text:a>. Zmeny vkladajú iba oprávnení registrátori.</text:p>
      <text:h text:style-name="Heading_20_3" text:outline-level="3"><text:bookmark-start text:name="__RefHeading___dns_servery_9"/><text:bookmark-start text:name="dns_servery"/>DNS servery<text:bookmark-end text:name="__RefHeading___dns_servery_9"/><text:bookmark-end text:name="dns_servery"/></text:h>
      <text:p text:style-name="Text_20_body">Obsahuje záznamy, informácie o stromovej štruktúre a dátach. Každý server však obsahuje iba časti DNS priestoru – zóny.
Typy:</text:p>
      <text:list text:style-name="List_20_1" text:continue-numbering="false">
        <text:list-item>
          <text:p text:style-name="List_20_1_Content_First"> Primárne (master, primary name servers) – úplné, autoritatívne záznamy o doménach, ktoré spravuje. Pre každú doménu je jeden.</text:p>
        </text:list-item>
        <text:list-item>
          <text:p text:style-name="List_20_1_Content"> Sekundárne (slave, secondary name servers) – autoritatívne kópie dát od primárnych serverov (zone transfer).</text:p>
        </text:list-item>
        <text:list-item>
          <text:p text:style-name="List_20_1_Content_Last"> Záložné (caching-only name servers) – iba preposiela dotazy ďalším DNS serverom a ukladá odpovede do vyrovnávacej pamäte. Poskytuje neautoritatívne odpovede (neúplne, neaktuálne)</text:p>
        </text:list-item>
      </text:list>
      <text:h text:style-name="Heading_20_3" text:outline-level="3"><text:bookmark-start text:name="__RefHeading___rezolucia_dns_dotazu_10"/><text:bookmark-start text:name="rezolucia_dns_dotazu"/>Rezolúcia DNS dotazu<text:bookmark-end text:name="__RefHeading___rezolucia_dns_dotazu_10"/><text:bookmark-end text:name="rezolucia_dns_dotazu"/></text:h>
      <text:p text:style-name="Text_20_body"><text:span text:style-name="Strong_20_Emphasis">Resolver</text:span> je klientský program, ktorý získava informácie od DNS serveru podľa <text:a xlink:type="simple" xlink:href="https://tools.ietf.org/html/rfc1035" text:style-name="Internet_20_link" text:visited-style-name="Visited_20_Internet_20_Link">RFC 1035</text:a>. Je to systémová rutina, tj. je súčasťou operačného systému.</text:p>
      <text:p text:style-name="Text_20_body"><text:span text:style-name="Strong_20_Emphasis">Rezolúcia</text:span> je samotný proces vyhľadania odpovede v DNS systéme. Využíva korenovú štruktúru mien, takže vyhľadáva od korenového DNS serveru. Pri rekurzívnych dotazoch sa server pýta ďalších v prípade, že nevie odpoveď. Iteratívne dotazy znamenajú, že server vráti najlepšiu možnú odpoveď. Klient si pak musí zbytek zajistit dalším dotazem na server, který mu byl vrácen.</text:p>
      <text:p text:style-name="Text_20_body"><draw:a xlink:type="simple" xlink:href="http://commons.wikimedia.org/wiki/File:An_example_of_theoretical_DNS_recursion.svg"/></text:p>
      <text:h text:style-name="Heading_20_3" text:outline-level="3"><text:bookmark-start text:name="__RefHeading___struktura_dns_zaznamov_11"/><text:bookmark-start text:name="struktura_dns_zaznamov"/>Štruktúra DNS záznamov<text:bookmark-end text:name="__RefHeading___struktura_dns_zaznamov_11"/><text:bookmark-end text:name="struktura_dns_zaznamov"/></text:h>
      <text:p text:style-name="Preformatted_20_Text">[owner] <text:s text:c="13"/>[ttl] class type<text:s text:c="2"/>rdata<text:line-break/>www.fit.vutbr.cz.<text:s text:c="4"/>14400 IN<text:s text:c="4"/>CNAME tereza.fit.vutbr.cz.<text:line-break/>tereza.fit.vutbr.cz. 14400 IN<text:s text:c="4"/>A<text:s text:c="5"/>147.229.9.22</text:p>
      <text:h text:style-name="Heading_20_3" text:outline-level="3"><text:bookmark-start text:name="__RefHeading___typy_dns_zaznamov_12"/><text:bookmark-start text:name="typy_dns_zaznamov"/>Typy DNS záznamov<text:bookmark-end text:name="__RefHeading___typy_dns_zaznamov_12"/><text:bookmark-end text:name="typy_dns_zaznamov"/></text:h>
      <text:h text:style-name="Heading_20_4" text:outline-level="4"><text:bookmark-start text:name="__RefHeading___soa_start_of_authority_13"/><text:bookmark-start text:name="soa_start_of_authority"/>SOA – Start of Authority<text:bookmark-end text:name="__RefHeading___soa_start_of_authority_13"/><text:bookmark-end text:name="soa_start_of_authority"/></text:h>
      <text:p text:style-name="Text_20_body">Každá zóna má práve jeden SOA. Obsahuje názov primárneho serveru a e-mailovú adresu správcu. Sériové číslo <text:span text:style-name="Source_20_Text">serial</text:span> identifikuje zmenu záznamu, <text:span text:style-name="Source_20_Text">refresh</text:span> je interval pre sekundárny server na zisťovanie zmeny, <text:span text:style-name="Source_20_Text">retry</text:span> je doba, po ktorej sa sekundárny server pokusí znova aktualizovať záznam v prípade neúspešného prenosu, <text:span text:style-name="Source_20_Text">expire</text:span> je doba platnosti dát na sekundárnom serveri.</text:p>
      <text:p text:style-name="Text_20_body">Doporučené hodnoty podľa <text:a xlink:type="simple" xlink:href="https://tools.ietf.org/html/rfc1537" text:style-name="Internet_20_link" text:visited-style-name="Visited_20_Internet_20_Link">RFC 1537</text:a>:</text:p>
      <table:table table:style-name="Table">
        <table:table-column/>
        <table:table-column/>
        <table:table-column/>
        <table:table-row>
          <table:table-cell office:value-type="string" table:style-name="tableheader">
            <text:p text:style-name="Table_20_Heading"> hodnota </text:p>
          </table:table-cell>
          <table:table-cell office:value-type="string" table:style-name="tableheader">
            <text:p text:style-name="Table_20_Heading"> TLD DNS servery </text:p>
          </table:table-cell>
          <table:table-cell office:value-type="string" table:style-name="tableheader">
            <text:p text:style-name="Table_20_Heading"> ostatné DNS servery </text:p>
          </table:table-cell>
        </table:table-row>
        <table:table-row>
          <table:table-cell office:value-type="string" table:style-name="tablecell">
            <text:p text:style-name="tablealignleft"> Refresh </text:p>
          </table:table-cell>
          <table:table-cell office:value-type="string" table:style-name="tablecell">
            <text:p text:style-name="tablealignleft"> 24 hodín </text:p>
          </table:table-cell>
          <table:table-cell office:value-type="string" table:style-name="tablecell">
            <text:p text:style-name="tablealignleft"> 8 hodín </text:p>
          </table:table-cell>
        </table:table-row>
        <table:table-row>
          <table:table-cell office:value-type="string" table:style-name="tablecell">
            <text:p text:style-name="tablealignleft"> Retry </text:p>
          </table:table-cell>
          <table:table-cell office:value-type="string" table:style-name="tablecell">
            <text:p text:style-name="tablealignleft"> 2 hodiny </text:p>
          </table:table-cell>
          <table:table-cell office:value-type="string" table:style-name="tablecell">
            <text:p text:style-name="tablealignleft"> 2 hodiny </text:p>
          </table:table-cell>
        </table:table-row>
        <table:table-row>
          <table:table-cell office:value-type="string" table:style-name="tablecell">
            <text:p text:style-name="tablealignleft"> Expire </text:p>
          </table:table-cell>
          <table:table-cell office:value-type="string" table:style-name="tablecell">
            <text:p text:style-name="tablealignleft"> 30 dní </text:p>
          </table:table-cell>
          <table:table-cell office:value-type="string" table:style-name="tablecell">
            <text:p text:style-name="tablealignleft"> 7 dní </text:p>
          </table:table-cell>
        </table:table-row>
        <table:table-row>
          <table:table-cell office:value-type="string" table:style-name="tablecell">
            <text:p text:style-name="tablealignleft"> Minimum TTL </text:p>
          </table:table-cell>
          <table:table-cell office:value-type="string" table:style-name="tablecell">
            <text:p text:style-name="tablealignleft"> 4 dni </text:p>
          </table:table-cell>
          <table:table-cell office:value-type="string" table:style-name="tablecell">
            <text:p text:style-name="tablealignleft"> 1 den </text:p>
          </table:table-cell>
        </table:table-row>
      </table:table>
      <text:h text:style-name="Heading_20_4" text:outline-level="4"><text:bookmark-start text:name="__RefHeading___ns_name_server_14"/><text:bookmark-start text:name="ns_name_server"/>NS – Name Server<text:bookmark-end text:name="__RefHeading___ns_name_server_14"/><text:bookmark-end text:name="ns_name_server"/></text:h>
      <text:p text:style-name="Text_20_body">Určuje autoritatívne servery pre danú zónu, slúži k budovaniu hierarchickej štruktúry systému DNS.</text:p>
      <text:p text:style-name="Preformatted_20_Text">fit.vutbr.cz. IN NS boco.fee.vutbr.cz.<text:line-break/><text:s text:c="14"/>IN NS gate.feec.vutbr.cz.<text:line-break/><text:s text:c="14"/>IN NS kazi.fit.vutbr.cz.<text:line-break/><text:s text:c="14"/>IN NS rhino.cis.vutbr.cz.</text:p>
      <text:h text:style-name="Heading_20_4" text:outline-level="4"><text:bookmark-start text:name="__RefHeading___a_address_15"/><text:bookmark-start text:name="a_address"/>A – Address<text:bookmark-end text:name="__RefHeading___a_address_15"/><text:bookmark-end text:name="a_address"/></text:h>
      <text:p text:style-name="Text_20_body">Priame mapovanie doménových adries na IP adresy.</text:p>
      <text:p text:style-name="Preformatted_20_Text">eva.fit.vutbr.cz. IN A 147.229.10.14</text:p>
      <text:h text:style-name="Heading_20_4" text:outline-level="4"><text:bookmark-start text:name="__RefHeading___mx_mail_exchanger_16"/><text:bookmark-start text:name="mx_mail_exchanger"/>MX – Mail Exchanger<text:bookmark-end text:name="__RefHeading___mx_mail_exchanger_16"/><text:bookmark-end text:name="mx_mail_exchanger"/></text:h>
      <text:p text:style-name="Text_20_body">Presmeruje poštu pre danú doménu na konkrétny poštový server, je možné ich mať aj viac, vtedy sa riadia podľa priority. Doménové meno sa dá zadať aj hviezdičkovou notáciou pre subdomény.</text:p>
      <text:p text:style-name="Preformatted_20_Text">stud.fit.vutbr.cz. IN MX 10 eva.fit.vutbr.cz.<text:line-break/><text:s text:c="19"/>IN MX 20 kazi.fit.vutbr.cz.</text:p>
      <text:h text:style-name="Heading_20_4" text:outline-level="4"><text:bookmark-start text:name="__RefHeading___cname_canonical_name_17"/><text:bookmark-start text:name="cname_canonical_name"/>CNAME – Canonical Name<text:bookmark-end text:name="__RefHeading___cname_canonical_name_17"/><text:bookmark-end text:name="cname_canonical_name"/></text:h>
      <text:p text:style-name="Text_20_body">Mapuje alias na kanonické meno počítača. Alias nesmie stáť na pravej strane záznamu.</text:p>
      <text:p text:style-name="Preformatted_20_Text">www in CNAME eva.fit.vutbr.cz.</text:p>
      <text:h text:style-name="Heading_20_4" text:outline-level="4"><text:bookmark-start text:name="__RefHeading___ptr_domain_name_pointer_18"/><text:bookmark-start text:name="ptr_domain_name_pointer"/>PTR – Domain Name Pointer<text:bookmark-end text:name="__RefHeading___ptr_domain_name_pointer_18"/><text:bookmark-end text:name="ptr_domain_name_pointer"/></text:h>
      <text:p text:style-name="Text_20_body">Mapuje IP adresu na doménovú adresu - reverzné mapovanie.</text:p>
      <text:p text:style-name="Preformatted_20_Text">14.10.229.147.in-addr.arpa. IN PTR eva.fit.vutbr.cz.</text:p>
      <text:h text:style-name="Heading_20_4" text:outline-level="4"><text:bookmark-start text:name="__RefHeading___naptr_naming_authority_pointer_19"/><text:bookmark-start text:name="naptr_naming_authority_pointer"/>NAPTR – Naming Authority Pointer<text:bookmark-end text:name="__RefHeading___naptr_naming_authority_pointer_19"/><text:bookmark-end text:name="naptr_naming_authority_pointer"/></text:h>
      <text:p text:style-name="Text_20_body">Mapovanie reťazca pre dáta - podpora dynamických konfiguračných systémov DDDS. Používa regulárne výrazy pre dynamické záznamy. Využitie napríklad u SIP alebo H.323.</text:p>
      <text:h text:style-name="Heading_20_4" text:outline-level="4"><text:bookmark-start text:name="__RefHeading___txt_text_20"/><text:bookmark-start text:name="txt_text"/>TXT – Text<text:bookmark-end text:name="__RefHeading___txt_text_20"/><text:bookmark-end text:name="txt_text"/></text:h>
      <text:p text:style-name="Text_20_body">Obsahuje textové dáta - dodatočné info o doméne, serveri, správcovi atď.</text:p>
      <text:h text:style-name="Heading_20_4" text:outline-level="4"><text:bookmark-start text:name="__RefHeading___srv_server_selection_21"/><text:bookmark-start text:name="srv_server_selection"/>SRV – Server Selection<text:bookmark-end text:name="__RefHeading___srv_server_selection_21"/><text:bookmark-end text:name="srv_server_selection"/></text:h>
      <text:p text:style-name="Text_20_body">Lokalizácia služieb a serverov, distribúcia záťaže či zálohovanie služieb.</text:p>
      <text:h text:style-name="Heading_20_4" text:outline-level="4"><text:bookmark-start text:name="__RefHeading___aaaa_a_ip6.arpa_22"/><text:bookmark-start text:name="aaaa_a_ip6.arpa"/>AAAA a ip6.arpa<text:bookmark-end text:name="__RefHeading___aaaa_a_ip6.arpa_22"/><text:bookmark-end text:name="aaaa_a_ip6.arpa"/></text:h>
      <text:p text:style-name="Text_20_body">Rozšírenie DNS pre IPv6. Je to mapovanie doménového mena na IPv6 adresu – doména ip6.arpa. Reverzný záznam je zapisovaný opačne po bytoch (nie binárne, tiež v 16tkovej sústave). Dotazy na A záznamy sa hľadajú aj v AAAA.</text:p>
      <text:h text:style-name="Heading_20_3" text:outline-level="3"><text:bookmark-start text:name="__RefHeading___rotacia_zaznamov_23"/><text:bookmark-start text:name="rotacia_zaznamov"/>Rotácia záznamov<text:bookmark-end text:name="__RefHeading___rotacia_zaznamov_23"/><text:bookmark-end text:name="rotacia_zaznamov"/></text:h>
      <text:p text:style-name="Text_20_body">Nejde o vyvažovanie záťaže (load balancing), ale o vyvažovanie (distribution). Sú to A záznamy s posunutými adresami pre rovnaké doménové meno, tj. server automaticky prideľuje rôzne IP adresy. Rotácia môže byť fixná, cyklická alebo náhodná.</text:p>
      <text:p text:style-name="Preformatted_20_Text">foo.bar.baz. 60 IN A 192.168.1.1<text:line-break/>foo.bar.baz. 60 IN A 192.168.1.2<text:line-break/>foo.bar.baz. 60 IN A 192.168.1.3</text:p>
      <text:h text:style-name="Heading_20_3" text:outline-level="3"><text:bookmark-start text:name="__RefHeading___dns_protokol_24"/><text:bookmark-start text:name="dns_protokol"/>DNS protokol<text:bookmark-end text:name="__RefHeading___dns_protokol_24"/><text:bookmark-end text:name="dns_protokol"/></text:h>
      <text:p text:style-name="Text_20_body">Komunikácia medzi resolverom a serverom je rezolúcia, prebieha na UDP porte 53. Komunikácia medzi serverom a serverom je zónovým prenosom, TCP port 53.</text:p>
      <text:p text:style-name="Text_20_body">Aktualizácia zónových dát:</text:p>
      <text:list text:style-name="Numbering_20_1" text:continue-numbering="false">
        <text:list-item>
          <text:p text:style-name="Numbering_20_1_Content_First"> Aktualizácia sériového čísla SOA</text:p>
        </text:list-item>
        <text:list-item>
          <text:p text:style-name="Numbering_20_1_Content"> Pridanie/odstránenie/aktualizácia priamych záznamov</text:p>
        </text:list-item>
        <text:list-item>
          <text:p text:style-name="Numbering_20_1_Content"> Pridanie/odstránenie/aktualizácia reverzných záznamov</text:p>
        </text:list-item>
        <text:list-item>
          <text:p text:style-name="Numbering_20_1_Content_Last"> Reštart DNS serveru</text:p>
        </text:list-item>
      </text:list>
      <text:p text:style-name="Text_20_body">Zmeny sa dajú robiť iba na primárnom DNS serveri, tie sú totiž autoritatívne, všetky ostatné servery si berú záznamy z primárnych serverov.</text:p>
      <text:p text:style-name="Text_20_body">Pri prenose zón začína komunikáciu sekundárny server zaslaním SOA. Primárny mu pošle svoje SOA a sekundárny si potom vyžiada dáta.</text:p>
      <text:h text:style-name="Heading_20_3" text:outline-level="3"><text:bookmark-start text:name="__RefHeading___bezpecnost_25"/><text:bookmark-start text:name="bezpecnost"/>Bezpečnosť<text:bookmark-end text:name="__RefHeading___bezpecnost_25"/><text:bookmark-end text:name="bezpecnost"/></text:h>
      <text:p text:style-name="Text_20_body">DNS je verejný distribuovaný systém pre komunikáciu na internete. Preto je potrebné sa starať o bezpečnosť – zaistenie integrity dát, autentizácia zdroja dát. Problémami sú podvrhnuté odpovede, cache poisoning, DoS.</text:p>
      <text:p text:style-name="Text_20_body">Riešenie: DNSSEC. Zabezpečenie prenosu pomocou asymetrickej kryptografie. Využíva DNSKEY (verejný kľúč), RRSIG (podpis záznamu), NSEC (usporiadanie záznamu), DS (overenie vyššou autoritou). Vytvára sa tak reťaz dôveryhodnosti. Pre každú zónu existuje pár verejný kľúč - tajný kľúč. Významne to zvyšuje veľkosť paketu DNS, taktiež je šifrovanie náročnejšie na spracovanie.</text:p>
      <text:p text:style-name="Text_20_body">Programy pre zisťovanie info v DNS: <text:a xlink:type="simple" xlink:href="http://man.cx/nslookup" text:style-name="Internet_20_link" text:visited-style-name="Visited_20_Internet_20_Link">nslookup</text:a>, <text:a xlink:type="simple" xlink:href="http://man.cx/host" text:style-name="Internet_20_link" text:visited-style-name="Visited_20_Internet_20_Link">host</text:a>, <text:a xlink:type="simple" xlink:href="http://man.cx/dig" text:style-name="Internet_20_link" text:visited-style-name="Visited_20_Internet_20_Link">dig</text:a>.</text:p>
      <text:h text:style-name="Heading_20_2" text:outline-level="2"><text:bookmark-start text:name="__RefHeading___ip_telefonia_26"/><text:bookmark-start text:name="ip_telefonia"/>IP telefónia<text:bookmark-end text:name="__RefHeading___ip_telefonia_26"/><text:bookmark-end text:name="ip_telefonia"/></text:h>
      <text:p text:style-name="Text_20_body"><text:a xlink:type="simple" xlink:href="https://en.wikipedia.org/wiki/Voice over Internet Protocol" text:style-name="Internet_20_link" text:visited-style-name="Visited_20_Internet_20_Link">Voice over Internet Protocol</text:a></text:p>
      <text:p text:style-name="Text_20_body">Výhody: prenos hlasu nad sieťami IP, integrácia dátových a hlasových služieb, rozšírené vlastnosti IP telefónov a ústrední, centrálna správa systémov, nižšie poplatky za hovory, mobilita.</text:p>
      <text:p text:style-name="Text_20_body">Požiadavky: prenosové pásmo, kvalita signálu, spoľahlivosť siete, integrácia s PSTN.</text:p>
      <text:p text:style-name="Text_20_body">Prenosové protokoly:</text:p>
      <text:list text:style-name="List_20_1" text:continue-numbering="false">
        <text:list-item>
          <text:p text:style-name="List_20_1_Content_First"> Signalizačné: H.323, SIP, H.248, MGCP, SCCP</text:p>
        </text:list-item>
        <text:list-item>
          <text:p text:style-name="List_20_1_Content_Last"> Transportné: RTP (kontrolní protokol pro RTP: RTCP)</text:p>
        </text:list-item>
      </text:list>
      <text:p text:style-name="Text_20_body">Základné komponenty:</text:p>
      <text:list text:style-name="List_20_1" text:continue-numbering="false">
        <text:list-item>
          <text:p text:style-name="List_20_1_Content_First"> IP telefon (hardware/software phone)</text:p>
        </text:list-item>
        <text:list-item>
          <text:p text:style-name="List_20_1_Content"> Ústredňa (gatekeeper) – riadenie prístupu, volanie</text:p>
        </text:list-item>
        <text:list-item>
          <text:p text:style-name="List_20_1_Content"> Brána (gateway) – zaisťuje prepojenie VoIP a PSTN</text:p>
        </text:list-item>
        <text:list-item>
          <text:p text:style-name="List_20_1_Content"> Jednotka MCU – riadenie komunikácie viacerých bodov (konferencie)</text:p>
        </text:list-item>
        <text:list-item>
          <text:p text:style-name="List_20_1_Content_Last"> Aplikačné servery – DHCP, DNS, IM, XML/WWW, LDAP</text:p>
        </text:list-item>
      </text:list>
      <text:h text:style-name="Heading_20_3" text:outline-level="3"><text:bookmark-start text:name="__RefHeading___digitalizacia_signalu_27"/><text:bookmark-start text:name="digitalizacia_signalu"/>Digitalizácia signálu<text:bookmark-end text:name="__RefHeading___digitalizacia_signalu_27"/><text:bookmark-end text:name="digitalizacia_signalu"/></text:h>
      <text:list text:style-name="Numbering_20_1" text:continue-numbering="false">
        <text:list-item>
          <text:p text:style-name="Numbering_20_1_Content_First"> Vzorkovanie analogového signálu – vzorkovací frekvence musí být 2× větší, než maximální frekvence vzorkovaného signálu<text:note text:id="ftn1" text:note-class="footnote"><text:note-citation text:label="2)">2)</text:note-citation><text:note-body><text:a xlink:type="simple" xlink:href="https://en.wikipedia.org/wiki/Nyquist–Shannon sampling theorem" text:style-name="Internet_20_link" text:visited-style-name="Visited_20_Internet_20_Link">Nyquist–Shannon sampling theorem</text:a></text:note-body></text:note> – výstupom PAM</text:p>
        </text:list-item>
        <text:list-item>
          <text:p text:style-name="Numbering_20_1_Content"> Kvantifikácia vzorkov – „zaokrouhlování“ naměřených hodnot – μ-law (USA, Kanada, Japonsko), α-law (ostatní)</text:p>
        </text:list-item>
        <text:list-item>
          <text:p text:style-name="Numbering_20_1_Content"> Kódovanie hodnôt na binárne čísla – PCM, ADPCM, LDCEL, CS-ACELP</text:p>
        </text:list-item>
        <text:list-item>
          <text:p text:style-name="Numbering_20_1_Content_Last"> Kompresia</text:p>
        </text:list-item>
      </text:list>
      <text:h text:style-name="Heading_20_3" text:outline-level="3"><text:bookmark-start text:name="__RefHeading___prenos_28"/><text:bookmark-start text:name="prenos"/>Prenos<text:bookmark-end text:name="__RefHeading___prenos_28"/><text:bookmark-end text:name="prenos"/></text:h>
      <text:h text:style-name="Heading_20_4" text:outline-level="4"><text:bookmark-start text:name="__RefHeading___rezia_prenosu_29"/><text:bookmark-start text:name="rezia_prenosu"/>Réžia prenosu<text:bookmark-end text:name="__RefHeading___rezia_prenosu_29"/><text:bookmark-end text:name="rezia_prenosu"/></text:h>
      <text:list text:style-name="List_20_1" text:continue-numbering="false">
        <text:list-item>
          <text:p text:style-name="List_20_1_Content_First"> RTP hlavička (12 B), UDP (8 B), IP (20 B)</text:p>
        </text:list-item>
        <text:list-item>
          <text:p text:style-name="List_20_1_Content"> Ethernet (18 B), Frame Relay (6 B)</text:p>
        </text:list-item>
        <text:list-item>
          <text:p text:style-name="List_20_1_Content_Last"> IPSec transport (30–53 B), IPSec tunel (50-73 B)</text:p>
        </text:list-item>
      </text:list>
      <text:h text:style-name="Heading_20_4" text:outline-level="4"><text:bookmark-start text:name="__RefHeading___sirka_prenosoveho_pasma_kodeku_30"/><text:bookmark-start text:name="sirka_prenosoveho_pasma_kodeku"/>Šírka prenosového pásma kodeku<text:bookmark-end text:name="__RefHeading___sirka_prenosoveho_pasma_kodeku_30"/><text:bookmark-end text:name="sirka_prenosoveho_pasma_kodeku"/></text:h>
      <text:p text:style-name="Text_20_body">Kódovanie G.711 (PCM): 8000 vzoriek/s, každá vzorka 8 bitov ⇒ požadované pásmo: 8 kHz × 8 bitov = 64 kb/s</text:p>
      <text:h text:style-name="Heading_20_4" text:outline-level="4"><text:bookmark-start text:name="__RefHeading___velkost_vzorky_v_pakete_31"/><text:bookmark-start text:name="velkost_vzorky_v_pakete"/>Veľkosť vzorky v pakete<text:bookmark-end text:name="__RefHeading___velkost_vzorky_v_pakete_31"/><text:bookmark-end text:name="velkost_vzorky_v_pakete"/></text:h>
      <text:p text:style-name="Text_20_body">Cisco posiela jeden rámec so vzorkou (PDU) za 20 ms, takže veľkosť vzorku: 20 ms × 64kHz = 1280 bitov = 160 Bytov</text:p>
      <text:h text:style-name="Heading_20_4" text:outline-level="4"><text:bookmark-start text:name="__RefHeading___potrebne_prenosove_pasmo_pre_pdu_32"/><text:bookmark-start text:name="potrebne_prenosove_pasmo_pre_pdu"/>Potrebné prenosové pásmo pre PDU<text:bookmark-end text:name="__RefHeading___potrebne_prenosove_pasmo_pre_pdu_32"/><text:bookmark-end text:name="potrebne_prenosove_pasmo_pre_pdu"/></text:h>
      <text:p text:style-name="Text_20_body">Zapúzdrenie: RTP (12), UDP (8), IP (20), Ethernet (18), tj. réžia 58 B. Paketov za sekundu: 64 kb/s / 1280 bitov = 50. Celkové prenosové pásmo teda: (58 + 160) × 8 × 50 = 87200 b/s = 85 kb/s</text:p>
      <text:h text:style-name="Heading_20_3" text:outline-level="3"><text:bookmark-start text:name="__RefHeading___vplyvy_na_kvalitu_prenosu_33"/><text:bookmark-start text:name="vplyvy_na_kvalitu_prenosu"/>Vplyvy na kvalitu prenosu<text:bookmark-end text:name="__RefHeading___vplyvy_na_kvalitu_prenosu_33"/><text:bookmark-end text:name="vplyvy_na_kvalitu_prenosu"/></text:h>
      <text:list text:style-name="List_20_1" text:continue-numbering="false">
        <text:list-item>
          <text:p text:style-name="List_20_1_Content_First"> Ozvena - eliminuje sa aktívnym potlačením v DSP</text:p>
        </text:list-item>
        <text:list-item>
          <text:p text:style-name="List_20_1_Content"> Oneskorenie - musí byť zaistená prioritizácia hlasových paketov</text:p>
        </text:list-item>
        <text:list-item>
          <text:p text:style-name="List_20_1_Content"> Kolísanie oneskorenia (jitter) - použitie vyrovnávacích bufferov</text:p>
        </text:list-item>
        <text:list-item>
          <text:p text:style-name="List_20_1_Content"> Strátovosť - deštruktívne účinky u kodekov s prediktívnymi metódami</text:p>
        </text:list-item>
        <text:list-item>
          <text:p text:style-name="List_20_1_Content_Last"> Kodek - kvalita kódovania signálu, úrovne signálu, početnosť vzoriek</text:p>
        </text:list-item>
      </text:list>
      <text:h text:style-name="Heading_20_2" text:outline-level="2"><text:bookmark-start text:name="__RefHeading___sprava_snmp_34"/><text:bookmark-start text:name="sprava_snmp"/>Správa SNMP<text:bookmark-end text:name="__RefHeading___sprava_snmp_34"/><text:bookmark-end text:name="sprava_snmp"/></text:h>
      <text:p text:style-name="Text_20_body"><text:a xlink:type="simple" xlink:href="http://cs.wikipedia.org/wiki/Simple Network Management Protocol" text:style-name="Internet_20_link" text:visited-style-name="Visited_20_Internet_20_Link">Simple Network Management Protocol</text:a></text:p>
      <text:p text:style-name="Text_20_body">Simple Network Management Protocol je součástí sady protokolů TCP/IP. Jde o protokol hlavně pro získávání informací o sítí.</text:p>
      <text:h text:style-name="Heading_20_3" text:outline-level="3"><text:bookmark-start text:name="__RefHeading___monitorovana_strana_35"/><text:bookmark-start text:name="monitorovana_strana"/>Monitorovaná strana<text:bookmark-end text:name="__RefHeading___monitorovana_strana_35"/><text:bookmark-end text:name="monitorovana_strana"/></text:h>
      <text:p text:style-name="Text_20_body">Jde o zařízení, jehož provoz na síti chceme sledovat běží zde tzv. <text:span text:style-name="Strong_20_Emphasis">agent</text:span>, který se stará o sběr údajů o provozu zařízení a ukládá je do lokální paměti.</text:p>
      <text:h text:style-name="Heading_20_3" text:outline-level="3"><text:bookmark-start text:name="__RefHeading___monitorovaci_strana_36"/><text:bookmark-start text:name="monitorovaci_strana"/>Monitorovací strana<text:bookmark-end text:name="__RefHeading___monitorovaci_strana_36"/><text:bookmark-end text:name="monitorovaci_strana"/></text:h>
      <text:p text:style-name="Text_20_body">Jde o zařízení, kde probíhá sběr údajů z agentů na síti a jejich následné vyhodnocování. O to se stará <text:span text:style-name="Strong_20_Emphasis">monitoring manager</text:span>. Údaje pak můžeme různě statisticky vyhodnocovat atd.</text:p>
      <text:h text:style-name="Heading_20_3" text:outline-level="3"><text:bookmark-start text:name="__RefHeading___komunikace_mezi_agentem_a_monitorem_37"/><text:bookmark-start text:name="komunikace_mezi_agentem_a_monitorem"/>Komunikace mezi agentem a monitorem<text:bookmark-end text:name="__RefHeading___komunikace_mezi_agentem_a_monitorem_37"/><text:bookmark-end text:name="komunikace_mezi_agentem_a_monitorem"/></text:h>
      <text:p text:style-name="Text_20_body">Buď si manager vyžádá zaslání informací od agenta (request–response), nebo se použije mechanismus zvaný SNMP TRAP (it's a trap!), což je analogické k přerušení v počítači. V tomto případě se agent nastaví tak, aby za určitých okolností (něco se stane na monitorované straně) zaslal informace monitoru i bez dotazu. Přenos dat mezi agentem a monitorem nazýváme SNMP operací.</text:p>
      <text:h text:style-name="Heading_20_3" text:outline-level="3"><text:bookmark-start text:name="__RefHeading___oid_a_mib_38"/><text:bookmark-start text:name="oid_a_mib"/>OID a MIB<text:bookmark-end text:name="__RefHeading___oid_a_mib_38"/><text:bookmark-end text:name="oid_a_mib"/></text:h>
      <text:p text:style-name="Text_20_body">Každá položka v SNMP má své Object ID. To má tvar podobný jako v LDAP adresářích: jde o posloupnost čísel oddělených tečkami. Tato posloupnost vyjadřuje zanoření ve stromu Management Information Base. Přes OID se vyhledá položka v MIB a odsud se vyčte o jakou jde položku, jakých může nabývat hodnot, …</text:p>
      <text:h text:style-name="Heading_20_2" text:outline-level="2"><text:bookmark-start text:name="__RefHeading___netflow_39"/><text:bookmark-start text:name="netflow"/>Netflow<text:bookmark-end text:name="__RefHeading___netflow_39"/><text:bookmark-end text:name="netflow"/></text:h>
      <text:p text:style-name="Text_20_body"><text:a xlink:type="simple" xlink:href="http://cs.wikipedia.org/wiki/Netflow" text:style-name="Internet_20_link" text:visited-style-name="Visited_20_Internet_20_Link">Netflow</text:a></text:p>
      <text:p text:style-name="Text_20_body">Netflow je otevřený protokol, který vyvinuli v Ciscu hlavně pro správu jejich strojů. Dnes se používá i jinde.</text:p>
      <text:p text:style-name="Text_20_body">Hezky vysvetlene zaklady jsou primo na wikipedii, hlavne toto:<text:line-break/>
<text:span text:style-name="Emphasis">NetFlow architektura se typicky skládá z několika NetFlow exportérů a jednoho NetFlow kolektoru. NetFlow exportér je připojen k monitorované lince a analyzuje procházející pakety. Na základě zachycených IP toků generuje NetFlow statistiky a ty exportuje na NetFlow kolektor. NetFlow kolektor je zařízení s velkou úložnou kapacitou, které sbírá statistiky z většího počtu NetFlow exportérů a ukládá je do dlouhodobé databáze. Nad těmito daty obvykle běží aplikace, která je umí efektivně vizualizovat a generovat z nich přehledy v podobě grafů a tabulek, které umožňují jednoduše analyzovat monitorovaný provoz i běžnému uživateli.</text:span></text:p>
      <text:p text:style-name="Text_20_body">Exportéry byly dříve implementovány jako součást směrovače. Jenže protože Cisco routery jsou poněkud drahé, přešlo se dnes k zařízením, kterým se říka <text:span text:style-name="Strong_20_Emphasis">pasivní sondy</text:span> – taková sonda je krabička, která má vstup a výstup, sedí na lince, čte a přeposílá všechny pakety.</text:p>
      <text:h text:style-name="Heading_20_3" text:outline-level="3"><text:bookmark-start text:name="__RefHeading___tok_40"/><text:bookmark-start text:name="tok"/>Tok<text:bookmark-end text:name="__RefHeading___tok_40"/><text:bookmark-end text:name="tok"/></text:h>
      <text:p text:style-name="Text_20_body">Už z názvu vyplývá, že půjde o nějaké síťové toky. Netflow na těchto tocích stojí a podle nich klasifikuje pakety. Tok je pěticí údajů: cílová/zdrojová IP adresa, cílový/zdrojový port a IP protokol (TCP, UDP, IGMP, …). Pro každý tok je zaznamenávána doba jeho vzniku, délka jeho trvání, počet přenesených paketů a bajtů a další údaje.</text:p>
      <text:p text:style-name="Text_20_body">Hlavní výhodou NetFlow oproti SNMP je právě v použití těchto toků – lze pak totiž jednoduše zjistit co přesně která stanice ve kterou dobu dělala, např.: „Kdo mi jedl z mého bandwidthu?“ – síťový big brother.</text:p>
      <text:h text:style-name="Heading_20_2" text:outline-level="2"><text:bookmark-start text:name="__RefHeading___shrnuti_41"/><text:bookmark-start text:name="shrnuti"/>Shrnutí<text:bookmark-end text:name="__RefHeading___shrnuti_41"/><text:bookmark-end text:name="shrnuti"/></text:h>
      <text:list text:style-name="List_20_1" text:continue-numbering="false">
        <text:list-item>
          <text:p text:style-name="List_20_1_Content_First"> aplikační vrstva: nestará se o přenos po síti, ale až o samotnou komunikaci dvou aplikací</text:p>
        </text:list-item>
        <text:list-item>
          <text:p text:style-name="List_20_1_Content"> e-mail: textový protokol, nabalování hlaviček, posílání SMTP, příjem POP3, příjem a lepší správa IMAP</text:p>
        </text:list-item>
        <text:list-item>
          <text:p text:style-name="List_20_1_Content"> dns: domain-name system, hierarchická decentralizovaná struktura, primární, sekundární a záložní servery, registrace ICANN, záznamy A, CNAME, PTR, MX, iterativní vs rekurzivní rezoluce, DNSSEC</text:p>
        </text:list-item>
        <text:list-item>
          <text:p text:style-name="List_20_1_Content"> IP telefonie: signalizační (SIP, H.323) vs přenosové (RTP) protokoly, překlad čísel přes arpa záznamy (ENUM), (?digitalizace), vlivy na kvalitu: spoždění, rozptyl spoždění, kodek, ztrátovost, ozvěna (zpětná vazba)</text:p>
        </text:list-item>
        <text:list-item>
          <text:p text:style-name="List_20_1_Content"> SNMP: monitoring manager, agent, Object ID, Management Information Base</text:p>
        </text:list-item>
        <text:list-item>
          <text:p text:style-name="List_20_1_Content_Last"> Netflow: tok, exporter, kolektor, sond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4::52:58</meta:creation-date>
    <dc:creator>Generated</dc:creator>
    <dc:date>2026-08-15T14::52:58</dc:date>
    <dc:language>en-US</dc:language>
    <meta:editing-cycles>1</meta:editing-cycles>
    <meta:editing-duration>PT0S</meta:editing-duration>
    <dc:title>pitel:isz:sluzby_aplikacni_vrstvy</dc:title>
  </office:meta>
</office:document-meta>
</file>