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b8f9f82c6bdc70009820391c38c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parte"/><text:bookmark-start text:name="__RefHeading___parte_v_inkscapu_1"/><text:bookmark-start text:name="parte_v_inkscapu"/>Parte v Inkscapu<text:bookmark-end text:name="__RefHeading___parte_v_inkscapu_1"/><text:bookmark-end text:name="parte_v_inkscapu"/></text:h>
      <text:p text:style-name="Text_20_body">Pokud někdy budete chtít vytvořit parte v programu <text:a xlink:type="simple" xlink:href="http://www.inkscape.org" text:style-name="Internet_20_link" text:visited-style-name="Visited_20_Internet_20_Link">Inkscape</text:a>, můžete klidně<text:note text:id="ftn0" text:note-class="footnote"><text:note-citation text:label="1)">1)</text:note-citation><text:note-body><text:p text:style-name="Text_20_body">Všechny udáje jsou smyšlené</text:p></text:note-body></text:note> upravit toto.</text:p>
      <text:p text:style-name="Text_20_body"><text:span text:style-name="Strong_20_Emphasis"><text:a xlink:type="simple" xlink:href="https://www.kalabovi.org/pitel:projekty:parte.svg.gz" text:style-name="Internet_20_link" text:visited-style-name="Visited_20_Internet_20_Link">parte.svg.gz</text:a></text:span></text:p>
      <text:p text:style-name="Text_20_body"><draw:frame draw:style-name="mediacenter" draw:name="Parte Legend" text:anchor-type="paragraph" draw:z-index="0" svg:width="19.685cm" style:rel-width="100%"><draw:text-box><text:p text:style-name="legendcenter"><draw:frame draw:style-name="mediacenter" draw:name="Parte" text:anchor-type="paragraph" draw:z-index="0" svg:width="19.685cm" style:rel-width="100%" svg:height="27.834166666667cm" style:rel-height="scale"><draw:image xlink:href="Pictures/09db8f9f82c6bdc70009820391c38c22.png" xlink:type="simple" xlink:show="embed" xlink:actuate="onLoad"/></draw:frame>Part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07:21</meta:creation-date>
    <dc:creator>Generated</dc:creator>
    <dc:date>2026-09-14T07::07:21</dc:date>
    <dc:language>en-US</dc:language>
    <meta:editing-cycles>1</meta:editing-cycles>
    <meta:editing-duration>PT0S</meta:editing-duration>
    <dc:title>pitel:projekty:parte</dc:title>
  </office:meta>
</office:document-meta>
</file>