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0d977fef9a1d04fff983ab9a2173f8.png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rominet"/><text:bookmark-start text:name="__RefHeading___rominet_1"/><text:bookmark-start text:name="rominet"/>RomiNET<text:bookmark-end text:name="__RefHeading___rominet_1"/><text:bookmark-end text:name="rominet"/></text:h>
      <text:p text:style-name="Text_20_body">Cílem projektu je udělat nové síťové a televizní rozvody v domě známých a zrušit ty staré, chaotické a zbastlené.</text:p>
      <text:h text:style-name="Heading_20_2" text:outline-level="2"><text:bookmark-start text:name="__RefHeading___situace_2"/><text:bookmark-start text:name="situace"/>Situace<text:bookmark-end text:name="__RefHeading___situace_2"/><text:bookmark-end text:name="situace"/></text:h>
      <text:p text:style-name="Text_20_body"><draw:frame draw:style-name="medialeft" draw:name="Plánek Legend" text:anchor-type="paragraph" draw:z-index="0" svg:width="8.255cm" style:rel-width="100%"><draw:text-box><text:p text:style-name="legendcenter"><draw:frame draw:style-name="medialeft" draw:name="Plánek" text:anchor-type="paragraph" draw:z-index="0" svg:width="8.255cm" style:rel-width="100%" svg:height="13.49375cm" style:rel-height="scale"><draw:image xlink:href="Pictures/d10d977fef9a1d04fff983ab9a2173f8.png" xlink:type="simple" xlink:show="embed" xlink:actuate="onLoad"/></draw:frame>Plánek</text:p></draw:text-box></draw:frame>
Do domu (v mezipatře mezi 0. a 1. patrem) je připojený rozvod od <text:a xlink:type="simple" xlink:href="http://www.upc.cz" text:style-name="Internet_20_link" text:visited-style-name="Visited_20_Internet_20_Link">UPC</text:a>. Ten je v současném stavu vytažený až do 2. patra, kde je hromada kabelů a krabiček (splitter, modem, router, nějaký TV rozbočovač, …) a do dalších bytů je TV a internet tahaný okny. Chtělo by to ty rozvody udělat trošku víc strukturovaně.</text:p>
      <text:p text:style-name="Text_20_body">V úplně spodním patře je byt, který nabízí k pronájmu, bylo by tedy dobré, aby měl k dispozici jak televizi, tak internet. Momentálně je tam oknem natažené UTP a AP.</text:p>
      <text:p text:style-name="Text_20_body">V 1. patře bydlí prarodiče, a ti se bez TV neobejdou. Vedle je i malý byteček (1 + 1), určený především k pronájmu studentům, kterým stačí že mají střechy nad hlavou. A studenti se zase neobejdou bez internetu. Ale jeden nikdy neví jak to bude v budoucnu, tak by bylo dobré do každého z nich přivést jat TV tak internet.</text:p>
      <text:p text:style-name="Text_20_body">Ve vrchním patře bydlí moji známí („investoři“ <draw:frame draw:style-name="media" draw:name="1" text:anchor-type="as-char" draw:z-index="1" svg:width="" svg:rel-width="100%" svg:height="0cm"><draw:image xlink:href="Pictures/78956f0a3f6d7a94208096f5323b51bd.svg" xlink:type="simple" xlink:show="embed" xlink:actuate="onLoad"/></draw:frame>) a ti mají v bytě několik TV a PC.</text:p>
      <text:p text:style-name="Text_20_body">Plánek vlevo tedy ukazuje ideální výsledný stav.</text:p>
      <text:p text:style-name="Text_20_body">Snažili se domluvit si to předělání přímo s UPC, ale neúspěšně.</text:p>
      <text:h text:style-name="Heading_20_2" text:outline-level="2"><text:bookmark-start text:name="__RefHeading___problemy_3"/><text:bookmark-start text:name="problemy"/>Problémy<text:bookmark-end text:name="__RefHeading___problemy_3"/><text:bookmark-end text:name="problemy"/></text:h>
      <text:p text:style-name="Text_20_body">Počítačovým sítím snad trošku rozumím, ale TV, to je kámen úrazu:</text:p>
      <text:list text:style-name="List_20_1" text:continue-numbering="false">
        <text:list-item>
          <text:p text:style-name="List_20_1_Content_First"> Co příjde na místo krabiček s otazníky? „Téčka“ tam prý dát nemůžu, vhodnější jsou prý „účastnické zásuvky“, protože v sobě mají nějaké odpory. Ale nebude pak mít moc velký útlum?</text:p>
        </text:list-item>
        <text:list-item>
          <text:p text:style-name="List_20_1_Content"> <text:span text:style-name="del">Jak se na koax nasazují takové ty pěkné kovové BNC koncovky se závity? Nepotřebuji na to nějaké speciální kleště?</text:span> Vyreseno, F konektory.</text:p>
        </text:list-item>
        <text:list-item>
          <text:p text:style-name="List_20_1_Content_Last"> Když už to nějak udělám, neuvidí UPC v grafech příliš velký odběr, nebo tak něco?</text:p>
        </text:list-item>
      </text:list>
      <text:p text:style-name="Text_20_body">Znáte odpovědi? Napište mi na <text:a xlink:type="simple" xlink:href="mailto:pitlicek@gmail.com" text:style-name="Internet_20_link" text:visited-style-name="Visited_20_Internet_20_Link">pitlicek@gmail.com</text:a>!</text:p>
      <text:h text:style-name="Heading_20_2" text:outline-level="2"><text:bookmark-start text:name="__RefHeading___poznamky_4"/><text:bookmark-start text:name="poznamky"/>Poznámky<text:bookmark-end text:name="__RefHeading___poznamky_4"/><text:bookmark-end text:name="poznamky"/></text:h>
      <text:list text:style-name="List_20_1" text:continue-numbering="false">
        <text:list-item>
          <text:p text:style-name="List_20_1_Content_First"> Koupit krimpovací kleště.</text:p>
        </text:list-item>
        <text:list-item>
          <text:p text:style-name="List_20_1_Content"> Vymyslet jak uchytit kabely ke zdi. Lišty? Skobičky? Očka a hřebíčky?</text:p>
        </text:list-item>
        <text:list-item>
          <text:p text:style-name="List_20_1_Content_Last"> Na koaxy příjdou <text:a xlink:type="simple" xlink:href="https://en.wikipedia.org/wiki/F connector" text:style-name="Internet_20_link" text:visited-style-name="Visited_20_Internet_20_Link">F konektory</text:a> (<text:a xlink:type="simple" xlink:href="http://www.gme.cz/cz/elektronicke-soucastky/konektory-f-na-kabel/191010695.html" text:style-name="Internet_20_link" text:visited-style-name="Visited_20_Internet_20_Link">GM</text:a>), nejspíš je ani není nutné krimpovat.</text:p>
        </text:list-item>
      </text:list>
      <text:h text:style-name="Heading_20_2" text:outline-level="2"><text:bookmark-start text:name="__RefHeading___byt_pro_3_4_studenty_za_12_000_vcetne_inkasa_5"/><text:bookmark-start text:name="byt_pro_3_4_studenty_za_12_000_vcetne_inkasa"/>Byt pro 3–4 studenty za 12 000 včetně inkasa<text:bookmark-end text:name="__RefHeading___byt_pro_3_4_studenty_za_12_000_vcetne_inkasa_5"/><text:bookmark-end text:name="byt_pro_3_4_studenty_za_12_000_vcetne_inkas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yt pro 3–4 student(k)y necelých 15 minut šalinou od centra, 2 pokoje, kuchyň, předsíňka, příslušenství, chodba, zahrádka (můžete používat, byt je v přízemí), internet, pračka, lednička, mikrovlnka a další vybavení kuchyně. 12 000 mesíčně včetně inkasa.</text:p>
            <text:p text:style-name="Text_20_body">Fotky nemám, prohlídka možná po domluvě, další info na čísle 777564466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56</meta:creation-date>
    <dc:creator>Generated</dc:creator>
    <dc:date>2026-08-15T14::48:56</dc:date>
    <dc:language>en-US</dc:language>
    <meta:editing-cycles>1</meta:editing-cycles>
    <meta:editing-duration>PT0S</meta:editing-duration>
    <dc:title>pitel:projekty:rominet</dc:title>
  </office:meta>
</office:document-meta>
</file>