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bf334f33e0c85f9188976160df4bf8c.png"/>
  <manifest:file-entry manifest:media-type="image/svg+xml" manifest:full-path="Pictures/78956f0a3f6d7a94208096f5323b51b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projekty:ubuntusatanicgrub"/><text:bookmark-start text:name="__RefHeading___ubuntu_satanic_edition_grub_splashes_1"/><text:bookmark-start text:name="ubuntu_satanic_edition_grub_splashes"/>Ubuntu Satanic Edition GRUB Splashes<text:bookmark-end text:name="__RefHeading___ubuntu_satanic_edition_grub_splashes_1"/><text:bookmark-end text:name="ubuntu_satanic_edition_grub_splashes"/></text:h>
      <text:p text:style-name="Text_20_body">This is collection of <text:a xlink:type="simple" xlink:href="https://en.wikipedia.org/wiki/GNU GRUB" text:style-name="Internet_20_link" text:visited-style-name="Visited_20_Internet_20_Link">GRUB</text:a> splashes made from official (+1 special) <text:a xlink:type="simple" xlink:href="http://ubuntusatanic.org/screenshots.php" text:style-name="Internet_20_link" text:visited-style-name="Visited_20_Internet_20_Link">Ubuntu SE wallpapers</text:a>. They are <text:a xlink:type="simple" xlink:href="https://en.wikipedia.org/wiki/Floyd-Steinberg dithering" text:style-name="Internet_20_link" text:visited-style-name="Visited_20_Internet_20_Link">dithered</text:a>, so they looks nice.</text:p>
      <text:h text:style-name="Heading_20_2" text:outline-level="2"><text:bookmark-start text:name="__RefHeading___example_2"/><text:bookmark-start text:name="example"/>Example<text:bookmark-end text:name="__RefHeading___example_2"/><text:bookmark-end text:name="example"/></text:h>
      <text:p text:style-name="Text_20_body"><draw:frame draw:style-name="media" draw:name="Example of dithered splash Legend" text:anchor-type="as-char" draw:z-index="0" svg:width="16.933333333333cm"><draw:text-box><text:p text:style-name="legendcenter"><draw:frame draw:style-name="media" draw:name="Example of dithered splash" text:anchor-type="as-char" draw:z-index="0" svg:width="16.933333333333cm" svg:height="12.7cm"><draw:image xlink:href="Pictures/abf334f33e0c85f9188976160df4bf8c.png" xlink:type="simple" xlink:show="embed" xlink:actuate="onLoad"/></draw:frame>Example of dithered splash</text:p></draw:text-box></draw:frame></text:p>
      <text:h text:style-name="Heading_20_2" text:outline-level="2"><text:bookmark-start text:name="__RefHeading___usage_3"/><text:bookmark-start text:name="usage"/>Usage<text:bookmark-end text:name="__RefHeading___usage_3"/><text:bookmark-end text:name="usage"/></text:h>
      <text:list text:style-name="Numbering_20_1" text:continue-numbering="false">
        <text:list-item>
          <text:p text:style-name="Numbering_20_1_Content_First">Download and unpack the <text:a xlink:type="simple" xlink:href="https://shaarli.kalabovi.org/pitel:projekty:se-grub.tar.gz" text:style-name="Internet_20_link" text:visited-style-name="Visited_20_Internet_20_Link">archive</text:a>. You should get bunch of <text:span text:style-name="Source_20_Text">.xpm.gz</text:span> files.</text:p>
        </text:list-item>
        <text:list-item>
          <text:p text:style-name="Numbering_20_1_Content">Place (or <text:a xlink:type="simple" xlink:href="https://en.wikipedia.org/wiki/Symbolic link" text:style-name="Internet_20_link" text:visited-style-name="Visited_20_Internet_20_Link">symlink</text:a>) splash of your choice (they use the same name a wallpapers on the site above) to <text:span text:style-name="Source_20_Text">/boot/grub/</text:span> and rename it to <text:span text:style-name="Source_20_Text">splash.xpm.gz</text:span>. You will probably have to use <text:span text:style-name="Source_20_Text">sudo</text:span>.</text:p>
        </text:list-item>
        <text:list-item>
          <text:p text:style-name="Numbering_20_1_Content">Run <text:span text:style-name="Source_20_Text">sudo update-grub</text:span>.</text:p>
        </text:list-item>
        <text:list-item>
          <text:p text:style-name="Numbering_20_1_Content_Last">Reboot <draw:frame draw:style-name="media" draw:name="1" text:anchor-type="as-char" draw:z-index="1" svg:width="" svg:rel-width="100%" svg:height="0cm"><draw:image xlink:href="Pictures/78956f0a3f6d7a94208096f5323b51bd.svg" xlink:type="simple" xlink:show="embed" xlink:actuate="onLoad"/></draw:frame></text:p>
        </text:list-item>
      </text:list>
      <text:h text:style-name="Heading_20_3" text:outline-level="3"><text:bookmark-start text:name="__RefHeading___non-ubuntu_users_4"/><text:bookmark-start text:name="non-ubuntu_users"/>Non-Ubuntu users<text:bookmark-end text:name="__RefHeading___non-ubuntu_users_4"/><text:bookmark-end text:name="non-ubuntu_users"/></text:h>
      <text:p text:style-name="Text_20_body">Do the same, until point 3. Just add the following line anywere to <text:span text:style-name="Source_20_Text">menu.lst</text:span> or <text:span text:style-name="Source_20_Text">grub.conf</text:span> files. Just take care of <text:span text:style-name="Source_20_Text">(hd0,0)</text:span> part, change it to appropriate drive and partition.</text:p>
      <text:p text:style-name="Preformatted_20_Text">splashimage=(hd0,0)/boot/grub/splash.xpm.gz</text:p>
      <text:h text:style-name="Heading_20_2" text:outline-level="2"><text:bookmark-start text:name="__RefHeading___resources_used_5"/><text:bookmark-start text:name="resources_used"/>Resources used<text:bookmark-end text:name="__RefHeading___resources_used_5"/><text:bookmark-end text:name="resources_used"/></text:h>
      <text:list text:style-name="List_20_1" text:continue-numbering="false">
        <text:list-item>
          <text:p text:style-name="List_20_1_Content_First"><text:a xlink:type="simple" xlink:href="http://www.gimp.org" text:style-name="Internet_20_link" text:visited-style-name="Visited_20_Internet_20_Link">GIMP</text:a></text:p>
        </text:list-item>
        <text:list-item>
          <text:p text:style-name="List_20_1_Content_Last"><text:a xlink:type="simple" xlink:href="http://gentoo-wiki.com/GRUB/Splash" text:style-name="Internet_20_link" text:visited-style-name="Visited_20_Internet_20_Link">HOWTO Splash image in GRUB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2::56:27</meta:creation-date>
    <dc:creator>Generated</dc:creator>
    <dc:date>2026-09-14T12::56:27</dc:date>
    <dc:language>en-US</dc:language>
    <meta:editing-cycles>1</meta:editing-cycles>
    <meta:editing-duration>PT0S</meta:editing-duration>
    <dc:title>pitel:projekty:ubuntusatanicgrub</dc:title>
  </office:meta>
</office:document-meta>
</file>