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4fd2770c25bd46c21dc7ff3ede536d.png"/>
  <manifest:file-entry manifest:media-type="image/png" manifest:full-path="Pictures/e2fb7c14b9b5aa9dd07343f59015de0f.png"/>
  <manifest:file-entry manifest:media-type="image/png" manifest:full-path="Pictures/92729e7e781185736add486cefe6b226.png"/>
  <manifest:file-entry manifest:media-type="image/png" manifest:full-path="Pictures/ff0cdec57c0cc852ba9d416b60e25652.png"/>
  <manifest:file-entry manifest:media-type="image/png" manifest:full-path="Pictures/8808ee4033c21f5ea315fcd84aa19545.png"/>
  <manifest:file-entry manifest:media-type="image/png" manifest:full-path="Pictures/bdb45bc688fe6ec85af1fc6fb594a3c8.png"/>
  <manifest:file-entry manifest:media-type="image/png" manifest:full-path="Pictures/af2edceb754f76264855b2dfd33d1c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tin:ukoly:2010:1"/><text:bookmark-start text:name="__RefHeading___ukol_1_1"/><text:bookmark-start text:name="ukol_1"/>Úkol 1<text:bookmark-end text:name="__RefHeading___ukol_1_1"/><text:bookmark-end text:name="ukol_1"/></text:h>
      <text:p text:style-name="Text_20_body">Bc. Jan Kaláb &lt;xkalab00@stud.fit.vutbr.cz&gt;</text:p>
      <text:h text:style-name="Heading_20_2" text:outline-level="2"><text:bookmark-start text:name="__RefHeading___priklad_1_2"/><text:bookmark-start text:name="priklad_1"/>Příklad 1<text:bookmark-end text:name="__RefHeading___priklad_1_2"/><text:bookmark-end text:name="priklad_1"/></text:h>
      <text:p text:style-name="Text_20_body"><text:span text:style-name="Strong_20_Emphasis">Uvažte jazyk <text:span text:style-name="Emphasis">L<text:span text:style-name="sub">1</text:span></text:span> = {<text:span text:style-name="Emphasis">a<text:span text:style-name="sup">i</text:span>b<text:span text:style-name="sup">j</text:span>c<text:span text:style-name="sup">i+j</text:span></text:span> | <text:span text:style-name="Emphasis">i</text:span> ≥ 0, <text:span text:style-name="Emphasis">j</text:span> ≥ 0}.</text:span></text:p>
      <text:p text:style-name="Text_20_body"><text:span text:style-name="Strong_20_Emphasis">Sestavte gramatiku <text:span text:style-name="Emphasis">G<text:span text:style-name="sub">1</text:span></text:span> takovou, že <text:span text:style-name="Emphasis">L</text:span>(<text:span text:style-name="Emphasis">G<text:span text:style-name="sub">1</text:span></text:span>) = <text:span text:style-name="Emphasis">L<text:span text:style-name="sub">1</text:span></text:span>.</text:span></text:p>
      <text:p text:style-name="Text_20_body"><text:span text:style-name="Emphasis">G<text:span text:style-name="sub">1</text:span></text:span> = ({<text:span text:style-name="Emphasis">a</text:span>, <text:span text:style-name="Emphasis">b</text:span>, <text:span text:style-name="Emphasis">c</text:span>}, {<text:span text:style-name="Emphasis">S</text:span>, <text:span text:style-name="Emphasis">A</text:span>, <text:span text:style-name="Emphasis">B</text:span>}, <text:span text:style-name="Emphasis">S</text:span>, <text:span text:style-name="Emphasis">P</text:span>)<text:line-break/>
<text:span text:style-name="Emphasis">P</text:span> = {</text:p>
      <text:list text:style-name="List_20_1" text:continue-numbering="false">
        <text:list-item>
          <text:p text:style-name="List_20_1_Content_First"> <text:span text:style-name="Emphasis">S</text:span> → <text:span text:style-name="Emphasis">A</text:span></text:p>
        </text:list-item>
        <text:list-item>
          <text:p text:style-name="List_20_1_Content"> <text:span text:style-name="Emphasis">A</text:span> → <text:span text:style-name="Emphasis">aAc</text:span> | <text:span text:style-name="Emphasis">B</text:span></text:p>
        </text:list-item>
        <text:list-item>
          <text:p text:style-name="List_20_1_Content_Last"> <text:span text:style-name="Emphasis">B</text:span> → <text:span text:style-name="Emphasis">bBc</text:span> | <text:span text:style-name="Emphasis">ε</text:span></text:p>
        </text:list-item>
      </text:list>
      <text:p text:style-name="Text_20_body">}</text:p>
      <text:p text:style-name="Text_20_body"><text:span text:style-name="Strong_20_Emphasis">Jakého typu (dle Chomského hierarchie jazyků) je <text:span text:style-name="Emphasis">G<text:span text:style-name="sub">1</text:span></text:span> a jakého typu je <text:span text:style-name="Emphasis">L<text:span text:style-name="sub">1</text:span></text:span>? Mohou se tyto typy obecně lišit? Svoje tvrzení zdůvodněte.</text:span></text:p>
      <text:p text:style-name="Text_20_body"><text:span text:style-name="underline"><text:span text:style-name="Emphasis">G<text:span text:style-name="sub">1</text:span></text:span> i <text:span text:style-name="Emphasis">L<text:span text:style-name="sub">1</text:span></text:span> jsou bezkontextové.</text:span> <text:span text:style-name="Emphasis">G<text:span text:style-name="sub">1</text:span></text:span> má pravidla ve tvaru „neterminál → posloupnost terminálů a neterminálů“. <text:span text:style-name="Emphasis">L<text:span text:style-name="sub">1</text:span></text:span> lze reprezentovat zásobníkovým automatem (ale ne konečným automatem).</text:p>
      <text:p text:style-name="Text_20_body">Obecně se lišit mohou. Chomského hierarchie jazyků a gramatik má strukturu „vrstev“ – bezkontextové gramatiky lze popsat i jako kontextové či obecné, ale ne jako regulární. To samé platí i pro jazyky. Důsledkem je, že bezkontextový jazyk jistě půjde popsat kontextovou gramatikou.</text:p>
      <text:h text:style-name="Heading_20_2" text:outline-level="2"><text:bookmark-start text:name="__RefHeading___priklad_2_3"/><text:bookmark-start text:name="priklad_2"/>Příklad 2<text:bookmark-end text:name="__RefHeading___priklad_2_3"/><text:bookmark-end text:name="priklad_2"/></text:h>
      <text:p text:style-name="Text_20_body"><text:span text:style-name="Strong_20_Emphasis">Uvažte regulární výraz <text:span text:style-name="Emphasis">r<text:span text:style-name="sub">2</text:span></text:span> = (<text:span text:style-name="Emphasis">ab</text:span> + <text:span text:style-name="Emphasis">abc</text:span>)* <text:span text:style-name="Emphasis">ab</text:span>*.</text:span></text:p>
      <text:p text:style-name="Text_20_body"><text:span text:style-name="Strong_20_Emphasis">Převeďte <text:span text:style-name="Emphasis">r<text:span text:style-name="sub">2</text:span></text:span> algoritmicky na minimální deterministický konečný automat <text:span text:style-name="Emphasis">M<text:span text:style-name="sub">2</text:span></text:span> (tj. RV → RKA → DKA → minimální DKA), přijímající jazyk popsaný výrazem <text:span text:style-name="Emphasis">r<text:span text:style-name="sub">2</text:span></text:span>.</text:span></text:p>
      <text:p text:style-name="Text_20_body">Strom pro RV:<text:line-break/>
<draw:frame draw:style-name="media" draw:name="0" text:anchor-type="as-char" draw:z-index="0" svg:width="7.9375cm" style:rel-width="100%" svg:height="8.5615172955975cm" style:rel-height="scale"><draw:image xlink:href="Pictures/6e4fd2770c25bd46c21dc7ff3ede536d.png" xlink:type="simple" xlink:show="embed" xlink:actuate="onLoad"/></draw:frame></text:p>
      <text:p text:style-name="Text_20_body">RKA ze stromu RV:<text:line-break/>
<draw:frame draw:style-name="media" draw:name="RKA Legend" text:anchor-type="as-char" draw:z-index="0" svg:width="15.875cm"><draw:text-box><text:p text:style-name="legendcenter"><draw:frame draw:style-name="media" draw:name="RKA" text:anchor-type="as-char" draw:z-index="1" svg:width="15.875cm" svg:height="2.9100392296719cm"><draw:image xlink:href="Pictures/e2fb7c14b9b5aa9dd07343f59015de0f.png" xlink:type="simple" xlink:show="embed" xlink:actuate="onLoad"/></draw:frame>RKA</text:p></draw:text-box></draw:frame></text:p>
      <text:p text:style-name="Text_20_body">Úplně definovaný DKA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<text:span text:style-name="Emphasis">a</text:span>  </text:p>
          </table:table-cell>
          <table:table-cell office:value-type="string" table:style-name="tableheader">
            <text:p text:style-name="Table_20_Heading">  <text:span text:style-name="Emphasis">b</text:span>  </text:p>
          </table:table-cell>
          <table:table-cell office:value-type="string" table:style-name="tableheader">
            <text:p text:style-name="Table_20_Heading">  <text:span text:style-name="Emphasis">c</text:span>  </text:p>
          </table:table-cell>
        </table:table-row>
        <table:table-row>
          <table:table-cell office:value-type="string" table:style-name="tablecell">
            <text:p text:style-name="tablealignleft">→ε-uz({1}) = {1, 2, 3, 6, 11} = A</text:p>
          </table:table-cell>
          <table:table-cell office:value-type="string" table:style-name="tablecell">
            <text:p text:style-name="tablealignleft">ε-uz({4, 7, 12}) = {4, 7, 12, 13, 15} = B</text:p>
          </table:table-cell>
          <table:table-cell office:value-type="string" table:style-name="tablecell">
            <text:p text:style-name="tablealignleft">ε-uz({}) = ∅ = T</text:p>
          </table:table-cell>
          <table:table-cell office:value-type="string" table:style-name="tablecell">
            <text:p text:style-name="tablealignleft">ε-uz({}) = ∅ = T</text:p>
          </table:table-cell>
        </table:table-row>
        <table:table-row>
          <table:table-cell office:value-type="string" table:style-name="tablecell">
            <text:p text:style-name="tablealignleft">←B</text:p>
          </table:table-cell>
          <table:table-cell office:value-type="string" table:style-name="tablecell">
            <text:p text:style-name="tablealignleft">ε-uz({}) = ∅ = T</text:p>
          </table:table-cell>
          <table:table-cell office:value-type="string" table:style-name="tablecell">
            <text:p text:style-name="tablealignleft">ε-uz({5, 8, 14}) = {2, 3, 5, 6, 8, 10, 11, 13, 14, 15} = C</text:p>
          </table:table-cell>
          <table:table-cell office:value-type="string" table:style-name="tablecell">
            <text:p text:style-name="tablealignleft">ε-uz({}) = ∅ = T</text:p>
          </table:table-cell>
        </table:table-row>
        <table:table-row>
          <table:table-cell office:value-type="string" table:style-name="tablecell">
            <text:p text:style-name="tablealignleft">←C</text:p>
          </table:table-cell>
          <table:table-cell office:value-type="string" table:style-name="tablecell">
            <text:p text:style-name="tablealignleft">ε-uz({4, 7, 12}) = {4, 7, 12, 13, 15} = B</text:p>
          </table:table-cell>
          <table:table-cell office:value-type="string" table:style-name="tablecell">
            <text:p text:style-name="tablealignleft">ε-uz({14}) = {13, 14, 15} = D</text:p>
          </table:table-cell>
          <table:table-cell office:value-type="string" table:style-name="tablecell">
            <text:p text:style-name="tablealignleft">ε-uz({9}) = {2, 3, 6, 9, 10, 11} = E</text:p>
          </table:table-cell>
        </table:table-row>
        <table:table-row>
          <table:table-cell office:value-type="string" table:style-name="tablecell">
            <text:p text:style-name="tablealignleft">←D</text:p>
          </table:table-cell>
          <table:table-cell office:value-type="string" table:style-name="tablecell">
            <text:p text:style-name="tablealignleft">ε-uz({}) = ∅ = T</text:p>
          </table:table-cell>
          <table:table-cell office:value-type="string" table:style-name="tablecell">
            <text:p text:style-name="tablealignleft">ε-uz({14}) = {13, 14, 15} = D</text:p>
          </table:table-cell>
          <table:table-cell office:value-type="string" table:style-name="tablecell">
            <text:p text:style-name="tablealignleft">ε-uz({}) = ∅ = T</text:p>
          </table:table-cell>
        </table:table-row>
        <table:table-row>
          <table:table-cell office:value-type="string" table:style-name="tablecell">
            <text:p text:style-name="tablealignleft">E</text:p>
          </table:table-cell>
          <table:table-cell office:value-type="string" table:style-name="tablecell">
            <text:p text:style-name="tablealignleft">ε-uz({4, 7, 12}) = {4, 7, 12, 13, 15} = B</text:p>
          </table:table-cell>
          <table:table-cell office:value-type="string" table:style-name="tablecell">
            <text:p text:style-name="tablealignleft">ε-uz({}) = ∅ = T</text:p>
          </table:table-cell>
          <table:table-cell office:value-type="string" table:style-name="tablecell">
            <text:p text:style-name="tablealignleft">ε-uz({}) = ∅ = T</text:p>
          </table:table-cell>
        </table:table-row>
        <table:table-row>
          <table:table-cell office:value-type="string" table:style-name="tablecell">
            <text:p text:style-name="tablealignleft">T</text:p>
          </table:table-cell>
          <table:table-cell office:value-type="string" table:style-name="tablecell">
            <text:p text:style-name="tablealignleft">T</text:p>
          </table:table-cell>
          <table:table-cell office:value-type="string" table:style-name="tablecell">
            <text:p text:style-name="tablealignleft">T</text:p>
          </table:table-cell>
          <table:table-cell office:value-type="string" table:style-name="tablecell">
            <text:p text:style-name="tablealignleft">T</text:p>
          </table:table-cell>
        </table:table-row>
      </table:table>
      <text:p text:style-name="Text_20_body"><draw:frame draw:style-name="media" draw:name="DKA Legend" text:anchor-type="as-char" draw:z-index="0" svg:width="7.9375cm" style:rel-width="100%"><draw:text-box><text:p text:style-name="legendcenter"><draw:frame draw:style-name="media" draw:name="DKA" text:anchor-type="as-char" draw:z-index="2" svg:width="7.9375cm" style:rel-width="100%" svg:height="5.3624108734403cm" style:rel-height="scale"><draw:image xlink:href="Pictures/92729e7e781185736add486cefe6b226.png" xlink:type="simple" xlink:show="embed" xlink:actuate="onLoad"/></draw:frame>DKA</text:p></draw:text-box></draw:frame></text:p>
      <text:p text:style-name="Text_20_body">Minimalizace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≡<text:span text:style-name="sup">0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a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b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c</text:span>  </text:p>
          </table:table-cell>
          <table:covered-table-cell/>
        </table:table-row>
        <table:table-row>
          <table:table-cell office:value-type="string" table:style-name="tablecell" table:number-rows-spanned="3">
            <text:p text:style-name="tablealigncenter">  ←I  </text:p>
          </table:table-cell>
          <table:table-cell office:value-type="string" table:style-name="tablecell">
            <text:p text:style-name="tablealigncenter">  ←B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I  </text:p>
          </table:table-cell>
          <table:table-cell office:value-type="string" table:style-name="tablecell" table:number-rows-spanned="2">
            <text:p text:style-name="tablealigncenter">  C  </text:p>
          </table:table-cell>
          <table:table-cell office:value-type="string" table:style-name="tablecell" table:number-rows-spanned="2">
            <text:p text:style-name="tablealigncenter">  I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I  </text:p>
          </table:table-cell>
        </table:table-row>
        <table:table-row>
          <table:table-cell office:value-type="string" table:style-name="tablecell">
            <text:p text:style-name="tablealigncenter">  ←D  </text:p>
          </table:table-cell>
        </table:table-row>
        <table:table-row>
          <table:table-cell office:value-type="string" table:style-name="tablecell">
            <text:p text:style-name="tablealigncenter">  ←C  </text:p>
          </table:table-cell>
          <table:table-cell office:value-type="string" table:style-name="tablecell">
            <text:p text:style-name="tablealigncenter">  B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D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E  </text:p>
          </table:table-cell>
          <table:table-cell office:value-type="string" table:style-name="tablecell">
            <text:p text:style-name="tablealigncenter">  II  </text:p>
          </table:table-cell>
        </table:table-row>
        <table:table-row>
          <table:table-cell office:value-type="string" table:style-name="tablecell" table:number-rows-spanned="3">
            <text:p text:style-name="tablealigncenter">  →II  </text:p>
          </table:table-cell>
          <table:table-cell office:value-type="string" table:style-name="tablecell">
            <text:p text:style-name="tablealigncenter">  →A  </text:p>
          </table:table-cell>
          <table:table-cell office:value-type="string" table:style-name="tablecell" table:number-rows-spanned="2">
            <text:p text:style-name="tablealigncenter">  B  </text:p>
          </table:table-cell>
          <table:table-cell office:value-type="string" table:style-name="tablecell" table:number-rows-spanned="2">
            <text:p text:style-name="tablealigncenter">  I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I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I  </text:p>
          </table:table-cell>
        </table:table-row>
        <table:table-row>
          <table:table-cell office:value-type="string" table:style-name="tablecell">
            <text:p text:style-name="tablealigncenter">  E  </text:p>
          </table:table-cell>
        </table:table-row>
        <table:table-row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I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≡<text:span text:style-name="sup">1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a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b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c</text:span>  </text:p>
          </table:table-cell>
          <table:covered-table-cell/>
        </table:table-row>
        <table:table-row>
          <table:table-cell office:value-type="string" table:style-name="tablecell" table:number-rows-spanned="2">
            <text:p text:style-name="tablealigncenter">  ←I  </text:p>
          </table:table-cell>
          <table:table-cell office:value-type="string" table:style-name="tablecell">
            <text:p text:style-name="tablealigncenter">  ←B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C  </text:p>
          </table:table-cell>
          <table:table-cell office:value-type="string" table:style-name="tablecell">
            <text:p text:style-name="tablealigncenter">  I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</table:table-row>
        <table:table-row>
          <table:table-cell office:value-type="string" table:style-name="tablecell">
            <text:p text:style-name="tablealigncenter">  ←D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D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</table:table-row>
        <table:table-row>
          <table:table-cell office:value-type="string" table:style-name="tablecell">
            <text:p text:style-name="tablealigncenter">  ←II  </text:p>
          </table:table-cell>
          <table:table-cell office:value-type="string" table:style-name="tablecell">
            <text:p text:style-name="tablealigncenter">  ←C  </text:p>
          </table:table-cell>
          <table:table-cell office:value-type="string" table:style-name="tablecell">
            <text:p text:style-name="tablealigncenter">  B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D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E  </text:p>
          </table:table-cell>
          <table:table-cell office:value-type="string" table:style-name="tablecell">
            <text:p text:style-name="tablealigncenter">  III  </text:p>
          </table:table-cell>
        </table:table-row>
        <table:table-row>
          <table:table-cell office:value-type="string" table:style-name="tablecell" table:number-rows-spanned="2">
            <text:p text:style-name="tablealigncenter">  →III  </text:p>
          </table:table-cell>
          <table:table-cell office:value-type="string" table:style-name="tablecell">
            <text:p text:style-name="tablealigncenter">  →A  </text:p>
          </table:table-cell>
          <table:table-cell office:value-type="string" table:style-name="tablecell" table:number-rows-spanned="2">
            <text:p text:style-name="tablealigncenter">  B  </text:p>
          </table:table-cell>
          <table:table-cell office:value-type="string" table:style-name="tablecell" table:number-rows-spanned="2">
            <text:p text:style-name="tablealigncenter">  I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V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V  </text:p>
          </table:table-cell>
        </table:table-row>
        <table:table-row>
          <table:table-cell office:value-type="string" table:style-name="tablecell">
            <text:p text:style-name="tablealigncenter">  E  </text:p>
          </table:table-cell>
        </table:table-row>
        <table:table-row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≡<text:span text:style-name="sup">2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a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b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c</text:span>  </text:p>
          </table:table-cell>
          <table:covered-table-cell/>
        </table:table-row>
        <table:table-row>
          <table:table-cell office:value-type="string" table:style-name="tablecell">
            <text:p text:style-name="tablealigncenter">  ←I  </text:p>
          </table:table-cell>
          <table:table-cell office:value-type="string" table:style-name="tablecell">
            <text:p text:style-name="tablealigncenter">  ←B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V  </text:p>
          </table:table-cell>
          <table:table-cell office:value-type="string" table:style-name="tablecell">
            <text:p text:style-name="tablealigncenter">  C  </text:p>
          </table:table-cell>
          <table:table-cell office:value-type="string" table:style-name="tablecell">
            <text:p text:style-name="tablealigncenter">  II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V  </text:p>
          </table:table-cell>
        </table:table-row>
        <table:table-row>
          <table:table-cell office:value-type="string" table:style-name="tablecell">
            <text:p text:style-name="tablealigncenter">  ←II  </text:p>
          </table:table-cell>
          <table:table-cell office:value-type="string" table:style-name="tablecell">
            <text:p text:style-name="tablealigncenter">  ←D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V  </text:p>
          </table:table-cell>
          <table:table-cell office:value-type="string" table:style-name="tablecell">
            <text:p text:style-name="tablealigncenter">  D  </text:p>
          </table:table-cell>
          <table:table-cell office:value-type="string" table:style-name="tablecell">
            <text:p text:style-name="tablealigncenter">  I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V  </text:p>
          </table:table-cell>
        </table:table-row>
        <table:table-row>
          <table:table-cell office:value-type="string" table:style-name="tablecell">
            <text:p text:style-name="tablealigncenter">  ←III  </text:p>
          </table:table-cell>
          <table:table-cell office:value-type="string" table:style-name="tablecell">
            <text:p text:style-name="tablealigncenter">  ←C  </text:p>
          </table:table-cell>
          <table:table-cell office:value-type="string" table:style-name="tablecell">
            <text:p text:style-name="tablealigncenter">  B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D  </text:p>
          </table:table-cell>
          <table:table-cell office:value-type="string" table:style-name="tablecell">
            <text:p text:style-name="tablealigncenter">  II  </text:p>
          </table:table-cell>
          <table:table-cell office:value-type="string" table:style-name="tablecell">
            <text:p text:style-name="tablealigncenter">  E  </text:p>
          </table:table-cell>
          <table:table-cell office:value-type="string" table:style-name="tablecell">
            <text:p text:style-name="tablealigncenter">  IV  </text:p>
          </table:table-cell>
        </table:table-row>
        <table:table-row>
          <table:table-cell office:value-type="string" table:style-name="tablecell" table:number-rows-spanned="2">
            <text:p text:style-name="tablealigncenter">  →IV  </text:p>
          </table:table-cell>
          <table:table-cell office:value-type="string" table:style-name="tablecell">
            <text:p text:style-name="tablealigncenter">  →A  </text:p>
          </table:table-cell>
          <table:table-cell office:value-type="string" table:style-name="tablecell" table:number-rows-spanned="2">
            <text:p text:style-name="tablealigncenter">  B  </text:p>
          </table:table-cell>
          <table:table-cell office:value-type="string" table:style-name="tablecell" table:number-rows-spanned="2">
            <text:p text:style-name="tablealigncenter">  I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V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V  </text:p>
          </table:table-cell>
        </table:table-row>
        <table:table-row>
          <table:table-cell office:value-type="string" table:style-name="tablecell">
            <text:p text:style-name="tablealigncenter">  E  </text:p>
          </table:table-cell>
        </table:table-row>
        <table:table-row>
          <table:table-cell office:value-type="string" table:style-name="tablecell">
            <text:p text:style-name="tablealigncenter">  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</table:table-row>
      </table:table>
      <text:p text:style-name="Text_20_body">≡<text:span text:style-name="sup">2</text:span> = ≡<text:span text:style-name="sup">3</text:span> = ≡</text:p>
      <text:p text:style-name="Text_20_body"><draw:frame draw:style-name="media" draw:name="Minimální DKA Legend" text:anchor-type="as-char" draw:z-index="0" svg:width="7.9375cm" style:rel-width="100%"><draw:text-box><text:p text:style-name="legendcenter"><draw:frame draw:style-name="media" draw:name="Minimální DKA" text:anchor-type="as-char" draw:z-index="3" svg:width="7.9375cm" style:rel-width="100%" svg:height="2.3235844017094cm" style:rel-height="scale"><draw:image xlink:href="Pictures/ff0cdec57c0cc852ba9d416b60e25652.png" xlink:type="simple" xlink:show="embed" xlink:actuate="onLoad"/></draw:frame>Minimální DKA</text:p></draw:text-box></draw:frame></text:p>
      <text:p text:style-name="Text_20_body"><text:span text:style-name="Strong_20_Emphasis">Převeďte automat <text:span text:style-name="Emphasis">M<text:span text:style-name="sub">2</text:span></text:span> na minimální deterministický konečný automat <text:span text:style-name="Emphasis">M<text:span text:style-name="sub">2</text:span>′</text:span> přijímající komplement jazyka (nad abecedou {<text:span text:style-name="Emphasis">a</text:span>, <text:span text:style-name="Emphasis">b</text:span>, <text:span text:style-name="Emphasis">c</text:span>}) popsaného výrazem <text:span text:style-name="Emphasis">r<text:span text:style-name="sub">2</text:span></text:span>.</text:span></text:p>
      <text:p text:style-name="Text_20_body"><draw:frame draw:style-name="media" draw:name="M2′ Legend" text:anchor-type="as-char" draw:z-index="0" svg:width="7.9375cm" style:rel-width="100%"><draw:text-box><text:p text:style-name="legendcenter"><draw:frame draw:style-name="media" draw:name="M2′" text:anchor-type="as-char" draw:z-index="4" svg:width="7.9375cm" style:rel-width="100%" svg:height="4.7005762411348cm" style:rel-height="scale"><draw:image xlink:href="Pictures/8808ee4033c21f5ea315fcd84aa19545.png" xlink:type="simple" xlink:show="embed" xlink:actuate="onLoad"/></draw:frame>M2′</text:p></draw:text-box></draw:frame></text:p>
      <text:h text:style-name="Heading_20_2" text:outline-level="2"><text:bookmark-start text:name="__RefHeading___priklad_3_4"/><text:bookmark-start text:name="priklad_3"/>Příklad 3<text:bookmark-end text:name="__RefHeading___priklad_3_4"/><text:bookmark-end text:name="priklad_3"/></text:h>
      <text:p text:style-name="Text_20_body"><text:span text:style-name="Strong_20_Emphasis">Uvažte NKA <text:span text:style-name="Emphasis">M<text:span text:style-name="sub">3</text:span></text:span> nad abecedou Σ = {<text:span text:style-name="Emphasis">a</text:span>, <text:span text:style-name="Emphasis">b</text:span>} z obrázku 1:<text:line-break/><draw:frame draw:style-name="mediacenter" draw:name="Obrázek 1: NKA M3 Legend" text:anchor-type="paragraph" draw:z-index="0" svg:width="7.9375cm" style:rel-width="100%"><draw:text-box><text:p text:style-name="legendcenter"><draw:frame draw:style-name="mediacenter" draw:name="Obrázek 1: NKA M3" text:anchor-type="paragraph" draw:z-index="5" svg:width="7.9375cm" style:rel-width="100%" svg:height="3.6152989821883cm" style:rel-height="scale"><draw:image xlink:href="Pictures/bdb45bc688fe6ec85af1fc6fb594a3c8.png" xlink:type="simple" xlink:show="embed" xlink:actuate="onLoad"/></draw:frame>Obrázek 1: NKA M3</text:p></draw:text-box></draw:frame><text:line-break/>Řešením rovnic nad regulárními výrazy sestavte k tomuto automatu ekvivalentní regulární výraz.</text:span></text:p>
      <text:p text:style-name="Text_20_body"><text:span text:style-name="Emphasis">Pozn.: Stavy jsem si označil X, Y, Z ve směru z leva.</text:span></text:p>
      <text:list text:style-name="List_20_1" text:continue-numbering="false">
        <text:list-item>
          <text:p text:style-name="List_20_1_Content_First"> <text:span text:style-name="Emphasis">X = aY + aZ + ε</text:span></text:p>
        </text:list-item>
        <text:list-item>
          <text:p text:style-name="List_20_1_Content"> <text:span text:style-name="Emphasis">Y = aY + bZ</text:span></text:p>
        </text:list-item>
        <text:list-item>
          <text:p text:style-name="List_20_1_Content_Last"> <text:span text:style-name="Emphasis">Z = aZ + bX</text:span></text:p>
        </text:list-item>
      </text:list>
      <text:list text:style-name="List_20_1" text:continue-numbering="false">
        <text:list-item>
          <text:p text:style-name="List_20_1_Content_First"> <text:span text:style-name="Emphasis">X = aY + aZ + ε</text:span></text:p>
        </text:list-item>
        <text:list-item>
          <text:p text:style-name="List_20_1_Content"> <text:span text:style-name="Emphasis">Y = a*bZ</text:span></text:p>
        </text:list-item>
        <text:list-item>
          <text:p text:style-name="List_20_1_Content_Last"> <text:span text:style-name="Emphasis">Z = a*bX</text:span></text:p>
        </text:list-item>
      </text:list>
      <text:list text:style-name="List_20_1" text:continue-numbering="false">
        <text:list-item>
          <text:p text:style-name="List_20_1_Content_First"> <text:span text:style-name="Emphasis">X = aa*bZ + aa*bX + ε</text:span></text:p>
        </text:list-item>
        <text:list-item>
          <text:p text:style-name="List_20_1_Content"> <text:span text:style-name="Emphasis">X = aa*ba*bX + aa*bX + ε</text:span></text:p>
        </text:list-item>
        <text:list-item>
          <text:p text:style-name="List_20_1_Content"> <text:span text:style-name="Emphasis">X = //(</text:span>aa*ba*b + aa*b<text:span text:style-name="Emphasis">)</text:span>X + ε//</text:p>
        </text:list-item>
        <text:list-item>
          <text:p text:style-name="List_20_1_Content_Last"> <text:span text:style-name="Emphasis">X = //(</text:span>aa*ba*b + aa*b<text:span text:style-name="Emphasis">)</text:span>*ε//</text:p>
        </text:list-item>
      </text:list>
      <text:p text:style-name="Text_20_body"><text:span text:style-name="underline">(<text:span text:style-name="Emphasis">a<text:span text:style-name="sup">+</text:span>ba*b + a<text:span text:style-name="sup">+</text:span>b</text:span>)*</text:span></text:p>
      <text:h text:style-name="Heading_20_2" text:outline-level="2"><text:bookmark-start text:name="__RefHeading___priklad_4_5"/><text:bookmark-start text:name="priklad_4"/>Příklad 4<text:bookmark-end text:name="__RefHeading___priklad_4_5"/><text:bookmark-end text:name="priklad_4"/></text:h>
      <text:p text:style-name="Text_20_body"><text:span text:style-name="Strong_20_Emphasis">Mějme operaci <text:span text:style-name="Emphasis">even</text:span> : Σ* → Σ*, která z daného slova <text:span text:style-name="Emphasis">w</text:span> ∈ Σ* vybere pouze znaky na sudých pozicích. Například: <text:span text:style-name="Emphasis">even</text:span>(<text:span text:style-name="Emphasis">abcda</text:span>) = <text:span text:style-name="Emphasis">bd</text:span>, <text:span text:style-name="Emphasis">even</text:span>(<text:span text:style-name="Emphasis">aabbcc</text:span>) = <text:span text:style-name="Emphasis">abc</text:span>.</text:span></text:p>
      <text:p text:style-name="Text_20_body"><text:span text:style-name="Strong_20_Emphasis">Navrhněte a <text:span text:style-name="Emphasis">formálně popište</text:span> algoritmus, který má na vstupu nedeterministický konečný automat <text:span text:style-name="Emphasis">M<text:span text:style-name="sub">1</text:span></text:span>, a jehož výstupem bude automat <text:span text:style-name="Emphasis">M<text:span text:style-name="sub">2</text:span></text:span> takový, že <text:span text:style-name="Emphasis">L</text:span>(<text:span text:style-name="Emphasis">M<text:span text:style-name="sub">2</text:span></text:span>) = {<text:span text:style-name="Emphasis">even</text:span>(<text:span text:style-name="Emphasis">w</text:span>) | <text:span text:style-name="Emphasis">w</text:span> ∈ <text:span text:style-name="Emphasis">L</text:span>(<text:span text:style-name="Emphasis">M<text:span text:style-name="sub">1</text:span></text:span>)}.</text:span></text:p>
      <text:p text:style-name="Text_20_body">Vstup: NKA <text:span text:style-name="Emphasis">M<text:span text:style-name="sub">1</text:span></text:span> = (<text:span text:style-name="Emphasis">Q<text:span text:style-name="sub">1</text:span></text:span>, <text:span text:style-name="Emphasis">Σ<text:span text:style-name="sub">1</text:span></text:span>, <text:span text:style-name="Emphasis">δ<text:span text:style-name="sub">1</text:span></text:span>, <text:span text:style-name="Emphasis">q<text:span text:style-name="sub">0</text:span><text:span text:style-name="sup">1</text:span></text:span>,  <text:span text:style-name="Emphasis">F<text:span text:style-name="sub">1</text:span></text:span>)<text:line-break/>
Výstup: <text:span text:style-name="Emphasis">M<text:span text:style-name="sub">2</text:span></text:span> = (<text:span text:style-name="Emphasis">Q<text:span text:style-name="sub">2</text:span></text:span>, <text:span text:style-name="Emphasis">Σ<text:span text:style-name="sub">2</text:span></text:span>, <text:span text:style-name="Emphasis">δ<text:span text:style-name="sub">2</text:span></text:span>, <text:span text:style-name="Emphasis">q<text:span text:style-name="sub">0</text:span><text:span text:style-name="sup">2</text:span></text:span>,  <text:span text:style-name="Emphasis">F<text:span text:style-name="sub">2</text:span></text:span>)</text:p>
      <text:list text:style-name="Numbering_20_1" text:continue-numbering="false">
        <text:list-item>
          <text:p text:style-name="Numbering_20_1_Content_First"> <text:span text:style-name="Emphasis">Q<text:span text:style-name="sub">2</text:span> ⊆ Q<text:span text:style-name="sub">1</text:span></text:span></text:p>
        </text:list-item>
        <text:list-item>
          <text:p text:style-name="Numbering_20_1_Content"> <text:span text:style-name="Emphasis">Σ<text:span text:style-name="sub">2</text:span> ⊆ Σ<text:span text:style-name="sub">1</text:span></text:span></text:p>
        </text:list-item>
        <text:list-item>
          <text:list text:style-name="Numbering_20_1">
            <text:list-item>
              <text:p text:style-name="Numbering_20_1_Content"> <text:span text:style-name="Emphasis">∀q<text:span text:style-name="sub">1</text:span><text:span text:style-name="sup">1</text:span></text:span>, <text:span text:style-name="Emphasis">q<text:span text:style-name="sub">2</text:span><text:span text:style-name="sup">1</text:span></text:span>, <text:span text:style-name="Emphasis">q<text:span text:style-name="sub">3</text:span><text:span text:style-name="sup">1</text:span> ∈ Q<text:span text:style-name="sub">1</text:span></text:span><text:line-break/><text:span text:style-name="Emphasis">∀q<text:span text:style-name="sub">1</text:span><text:span text:style-name="sup">2</text:span></text:span>, <text:span text:style-name="Emphasis">q<text:span text:style-name="sub">2</text:span><text:span text:style-name="sup">2</text:span> ∈ Q<text:span text:style-name="sub">2</text:span></text:span><text:line-break/><text:span text:style-name="Emphasis">∀a</text:span>, <text:span text:style-name="Emphasis">b ∈ Σ<text:span text:style-name="sub">1</text:span> ∧ ∀b ∈ Σ<text:span text:style-name="sub">2</text:span></text:span>:<text:line-break/><text:span text:style-name="Emphasis">q<text:span text:style-name="sub">2</text:span><text:span text:style-name="sup">2</text:span> ∈ δ<text:span text:style-name="sub">2</text:span></text:span>(<text:span text:style-name="Emphasis">q<text:span text:style-name="sub">1</text:span><text:span text:style-name="sup">2</text:span></text:span>, <text:span text:style-name="Emphasis">b</text:span>) ⇔ (<text:span text:style-name="Emphasis">δ<text:span text:style-name="sub">1</text:span>(q<text:span text:style-name="sub">1</text:span><text:span text:style-name="sup">1</text:span></text:span>, <text:span text:style-name="Emphasis">a</text:span>) = <text:span text:style-name="Emphasis">q<text:span text:style-name="sub">2</text:span><text:span text:style-name="sup">1</text:span> ∧ δ<text:span text:style-name="sub">1</text:span></text:span>(<text:span text:style-name="Emphasis">q<text:span text:style-name="sub">2</text:span><text:span text:style-name="sup">1</text:span></text:span>, <text:span text:style-name="Emphasis">b</text:span>) = <text:span text:style-name="Emphasis">q<text:span text:style-name="sub">3</text:span><text:span text:style-name="sup">1</text:span></text:span>)</text:p>
            </text:list-item>
            <text:list-item>
              <text:p text:style-name="Numbering_20_1_Content"> <text:span text:style-name="Emphasis">∀q<text:span text:style-name="sub">1</text:span><text:span text:style-name="sup">1</text:span></text:span>, <text:span text:style-name="Emphasis">q<text:span text:style-name="sub">2</text:span><text:span text:style-name="sup">1</text:span> ∈ Q<text:span text:style-name="sub">1</text:span> ∧ q<text:span text:style-name="sub">2</text:span><text:span text:style-name="sup">1</text:span> ∈ F<text:span text:style-name="sub">1</text:span></text:span><text:line-break/><text:span text:style-name="Emphasis">∀q<text:span text:style-name="sub">1</text:span><text:span text:style-name="sup">2</text:span></text:span>, <text:span text:style-name="Emphasis">q<text:span text:style-name="sub">2</text:span><text:span text:style-name="sup">2</text:span> ∈ Q<text:span text:style-name="sub">2</text:span></text:span><text:line-break/><text:span text:style-name="Emphasis">∀a ∈ Σ<text:span text:style-name="sub">1</text:span></text:span>:<text:line-break/><text:span text:style-name="Emphasis">q<text:span text:style-name="sub">2</text:span><text:span text:style-name="sup">2</text:span> ∈ δ<text:span text:style-name="sub">2</text:span></text:span>(<text:span text:style-name="Emphasis">q<text:span text:style-name="sub">1</text:span><text:span text:style-name="sup">2</text:span></text:span>, <text:span text:style-name="Emphasis">ε</text:span>) ⇔ (<text:span text:style-name="Emphasis">δ<text:span text:style-name="sub">1</text:span>(q<text:span text:style-name="sub">1</text:span><text:span text:style-name="sup">1</text:span></text:span>, <text:span text:style-name="Emphasis">a</text:span>) = <text:span text:style-name="Emphasis">q<text:span text:style-name="sub">2</text:span><text:span text:style-name="sup">1</text:span> ∧ δ<text:span text:style-name="sub">1</text:span></text:span>(<text:span text:style-name="Emphasis">q<text:span text:style-name="sub">2</text:span><text:span text:style-name="sup">1</text:span></text:span>, <text:span text:style-name="Emphasis">ε</text:span>) = <text:span text:style-name="Emphasis">q<text:span text:style-name="sub">2</text:span><text:span text:style-name="sup">1</text:span></text:span>)</text:p>
            </text:list-item>
          </text:list>
        </text:list-item>
        <text:list-item>
          <text:p text:style-name="Numbering_20_1_Content"> <text:span text:style-name="Emphasis">q<text:span text:style-name="sub">0</text:span><text:span text:style-name="sup">1</text:span> = q<text:span text:style-name="sub">0</text:span><text:span text:style-name="sup">2</text:span></text:span></text:p>
        </text:list-item>
        <text:list-item>
          <text:p text:style-name="Numbering_20_1_Content_Last"> <text:span text:style-name="Emphasis">F<text:span text:style-name="sub">2</text:span> = F<text:span text:style-name="sub">1</text:span></text:span></text:p>
        </text:list-item>
      </text:list>
      <text:h text:style-name="Heading_20_2" text:outline-level="2"><text:bookmark-start text:name="__RefHeading___priklad_5_6"/><text:bookmark-start text:name="priklad_5"/>Příklad 5<text:bookmark-end text:name="__RefHeading___priklad_5_6"/><text:bookmark-end text:name="priklad_5"/></text:h>
      <text:p text:style-name="Text_20_body"><text:span text:style-name="Strong_20_Emphasis">Mějme jazyk <text:span text:style-name="Emphasis">L</text:span> = {<text:span text:style-name="Emphasis">a<text:span text:style-name="sup">i</text:span>b<text:span text:style-name="sup">j</text:span>a<text:span text:style-name="sup">2i</text:span></text:span> | 0 ≤ <text:span text:style-name="Emphasis">i</text:span>, 0 ≤ <text:span text:style-name="Emphasis">j</text:span> ≤ 5}. Je jazyk <text:span text:style-name="Emphasis">L</text:span> regulární? Dokažte nebo vyvraťte.</text:span></text:p>
      <text:h text:style-name="Heading_20_3" text:outline-level="3"><text:bookmark-start text:name="__RefHeading___lemma_7"/><text:bookmark-start text:name="lemma"/>Lemma<text:bookmark-end text:name="__RefHeading___lemma_7"/><text:bookmark-end text:name="lemma"/></text:h>
      <text:p text:style-name="Text_20_body">Nechť <text:span text:style-name="Emphasis">L</text:span> je regulární jazyk. Pak existuje <text:span text:style-name="Emphasis">n</text:span> ∈ <text:span text:style-name="Strong_20_Emphasis">N</text:span> takové, že libovolné slovo <text:span text:style-name="Emphasis">w ∈ L</text:span> délky alespoň <text:span text:style-name="Emphasis">n</text:span> lze psát ve tvaru <text:span text:style-name="Emphasis">w = xyz</text:span>, kde |<text:span text:style-name="Emphasis">xy</text:span>| ≤ <text:span text:style-name="Emphasis">n</text:span>, <text:span text:style-name="Emphasis">y</text:span> ≠ <text:span text:style-name="Emphasis">ε</text:span> a <text:span text:style-name="Emphasis">xy<text:span text:style-name="sup">i</text:span>z ∈ L</text:span> pro každé <text:span text:style-name="Emphasis">i</text:span> ∈ <text:span text:style-name="Strong_20_Emphasis">N</text:span><text:span text:style-name="sub">0</text:span>.</text:p>
      <text:h text:style-name="Heading_20_3" text:outline-level="3"><text:bookmark-start text:name="__RefHeading___reseni_8"/><text:bookmark-start text:name="reseni"/>Řešení<text:bookmark-end text:name="__RefHeading___reseni_8"/><text:bookmark-end text:name="reseni"/></text:h>
      <text:p text:style-name="Text_20_body">Budeme provádět důkaz sporem. Předpokládejme, že <text:span text:style-name="Emphasis">L</text:span> je regulární.</text:p>
      <text:p text:style-name="Text_20_body">Z uvedené pumping lemmy a z předpokladu plyne, že musí existovat konstanta <text:span text:style-name="Emphasis">n</text:span>.</text:p>
      <text:p text:style-name="Text_20_body">Uvažujme libovolnou hodnotu <text:span text:style-name="Emphasis">n</text:span>.</text:p>
      <text:p text:style-name="Text_20_body">Pro <text:span text:style-name="Emphasis">w</text:span> = <text:span text:style-name="Emphasis">a<text:span text:style-name="sup">n</text:span>b<text:span text:style-name="sup">4</text:span>a<text:span text:style-name="sup">2n</text:span></text:span> náležící <text:span text:style-name="Emphasis">L</text:span>, platí |<text:span text:style-name="Emphasis">w</text:span>| ≥ <text:span text:style-name="Emphasis">n</text:span>.</text:p>
      <text:p text:style-name="Text_20_body">Uvažujme libovolný výběr <text:span text:style-name="Emphasis">x</text:span>, <text:span text:style-name="Emphasis">y</text:span>, <text:span text:style-name="Emphasis">z</text:span> takový, že <text:span text:style-name="Emphasis">w = xyz</text:span> ∧ |<text:span text:style-name="Emphasis">xy</text:span>| ≤ <text:span text:style-name="Emphasis">n</text:span> ∧ <text:span text:style-name="Emphasis">y</text:span> ≠ <text:span text:style-name="Emphasis">ε</text:span>.</text:p>
      <text:p text:style-name="Text_20_body">Uvažujme například rozdělení:</text:p>
      <text:list text:style-name="List_20_1" text:continue-numbering="false">
        <text:list-item>
          <text:p text:style-name="List_20_1_Content_First"> <text:span text:style-name="Emphasis">x</text:span> = <text:span text:style-name="Emphasis">a<text:span text:style-name="sup">m</text:span></text:span></text:p>
        </text:list-item>
        <text:list-item>
          <text:p text:style-name="List_20_1_Content"> <text:span text:style-name="Emphasis">y</text:span> = <text:span text:style-name="Emphasis">a<text:span text:style-name="sup">n−m</text:span></text:span></text:p>
        </text:list-item>
        <text:list-item>
          <text:p text:style-name="List_20_1_Content_Last"> <text:span text:style-name="Emphasis">z</text:span> = <text:span text:style-name="Emphasis">b<text:span text:style-name="sup">4</text:span>a<text:span text:style-name="sup">2n</text:span></text:span></text:p>
        </text:list-item>
      </text:list>
      <text:p text:style-name="Text_20_body">Pro <text:span text:style-name="Emphasis">i</text:span> = 2 platí: <text:span text:style-name="Emphasis">xy<text:span text:style-name="sup">i</text:span>z</text:span> = <text:span text:style-name="Emphasis">a<text:span text:style-name="sup">2n−m</text:span>b<text:span text:style-name="sup">4</text:span>a<text:span text:style-name="sup">2n</text:span></text:span> ∉ <text:span text:style-name="Emphasis">L</text:span> protože, <text:span text:style-name="Emphasis">2n − m ≠ 2n</text:span>.</text:p>
      <text:p text:style-name="Text_20_body">Obdobně lze dokázat pro libovolná jiná rozdělení <text:span text:style-name="Emphasis">w = xyz</text:span> se stejnou pumpovací konstantou <text:span text:style-name="Emphasis">i</text:span> = 2.</text:p>
      <text:p text:style-name="Text_20_body">Dochází ke sporu, protože <text:span text:style-name="Emphasis">w</text:span> po pumpování nenáleží do jazyka <text:span text:style-name="Emphasis">L</text:span> a tedy <text:span text:style-name="Emphasis">L</text:span> <text:span text:style-name="underline">není regulární</text:span>.</text:p>
      <text:h text:style-name="Heading_20_2" text:outline-level="2"><text:bookmark-start text:name="__RefHeading___priklad_6_9"/><text:bookmark-start text:name="priklad_6"/>Příklad 6<text:bookmark-end text:name="__RefHeading___priklad_6_9"/><text:bookmark-end text:name="priklad_6"/></text:h>
      <text:p text:style-name="Text_20_body"><text:span text:style-name="Strong_20_Emphasis">Uvažujme algebru regulárních množin (<text:span text:style-name="Emphasis">A<text:span text:style-name="sub">RM</text:span></text:span>) nad abecedou Σ.</text:span></text:p>
      <text:p text:style-name="Text_20_body"><text:span text:style-name="Strong_20_Emphasis">Ukažte, že pro <text:span text:style-name="Emphasis">A<text:span text:style-name="sub">RM</text:span></text:span> platí následující teorém Kleeneho algebry: <text:span text:style-name="Emphasis">a</text:span>(<text:span text:style-name="Emphasis">ba</text:span>)* = (<text:span text:style-name="Emphasis">ab</text:span>)*<text:span text:style-name="Emphasis">a</text:span>.</text:span></text:p>
      <text:p text:style-name="Text_20_body"><draw:frame draw:style-name="media" draw:name="6" text:anchor-type="as-char" draw:z-index="6" svg:width="5.7414583333333cm" style:rel-width="100%" svg:height="1.6139583333333cm" style:rel-height="scale"><draw:image xlink:href="Pictures/af2edceb754f76264855b2dfd33d1cb0.png" xlink:type="simple" xlink:show="embed" xlink:actuate="onLoad"/></draw:frame></text:p>
      <text:p text:style-name="Text_20_body">Výše uvedený konečný automat je minimální konečný automat který přijímá i zamítá stejné řetězce jako regulární výraz na levé i pravé straně teorému. Proto je teorém platný.</text:p>
      <text:p text:style-name="Text_20_body"><text:span text:style-name="Strong_20_Emphasis">Vzhledem k uspořádání definovaném v Kleeneho algebře určete, zdali je {<text:span text:style-name="Emphasis">ε</text:span>} minimálním prvkem <text:span text:style-name="Emphasis">A<text:span text:style-name="sub">RM</text:span></text:span>. Své tvrzení dokažte.</text:span></text:p>
      <text:p text:style-name="Text_20_body">Předpokládejme, že {<text:span text:style-name="Emphasis">ε</text:span>} je minimálním prvkem <text:span text:style-name="Emphasis">A<text:span text:style-name="sub">RM</text:span></text:span>. Pak by vzhledem k uspořádání definovaném v Kleeneho algebře muselo platit: {<text:span text:style-name="Emphasis">ε</text:span>} ∪ {<text:span text:style-name="Emphasis">a</text:span>} = {<text:span text:style-name="Emphasis">a</text:span>}. Ovšem {<text:span text:style-name="Emphasis">ε</text:span>} ∪ {<text:span text:style-name="Emphasis">a</text:span>} = {<text:span text:style-name="Emphasis">ε</text:span>, <text:span text:style-name="Emphasis">a</text:span>}. Dochází tedy ke sporu, tedy <text:span text:style-name="underline">{<text:span text:style-name="Emphasis">ε</text:span>} není minimálním prvkem <text:span text:style-name="Emphasis">A<text:span text:style-name="sub">RM</text:span></text:span>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20:34</meta:creation-date>
    <dc:creator>Generated</dc:creator>
    <dc:date>2026-08-15T17::20:34</dc:date>
    <dc:language>en-US</dc:language>
    <meta:editing-cycles>1</meta:editing-cycles>
    <meta:editing-duration>PT0S</meta:editing-duration>
    <dc:title>pitel:tin:ukoly:2010:1</dc:title>
  </office:meta>
</office:document-meta>
</file>