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fe26bbb509ebdf3db85e9399f75210.png"/>
  <manifest:file-entry manifest:media-type="image/png" manifest:full-path="Pictures/805ec2daeb5766006856ecce34f8ba6e.png"/>
  <manifest:file-entry manifest:media-type="image/png" manifest:full-path="Pictures/c3287704fc17630260d225d7f842bb86.png"/>
  <manifest:file-entry manifest:media-type="image/png" manifest:full-path="Pictures/32bc5c9b0890cc44a4ff054aefbc4eab.png"/>
  <manifest:file-entry manifest:media-type="image/png" manifest:full-path="Pictures/c49202b6aa4b002d9d5f4165b7e4d7fd.png"/>
  <manifest:file-entry manifest:media-type="image/png" manifest:full-path="Pictures/340bb25f5c464ffc3f764b79191e0172.png"/>
  <manifest:file-entry manifest:media-type="image/png" manifest:full-path="Pictures/88f4eef450b58c903b657caf793c53a0.png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ukoly:2010:2"/><text:bookmark-start text:name="__RefHeading___ukol_2_1"/><text:bookmark-start text:name="ukol_2"/>Úkol 2<text:bookmark-end text:name="__RefHeading___ukol_2_1"/><text:bookmark-end text:name="ukol_2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Navrhněte algoritmus, který pro daný netereminál <text:span text:style-name="Emphasis">A</text:span> a bezkontextovou gramatiku <text:span text:style-name="Emphasis">G</text:span> = (<text:span text:style-name="Emphasis">N</text:span>, <text:span text:style-name="Emphasis">Σ</text:span>, <text:span text:style-name="Emphasis">P</text:span>, <text:span text:style-name="Emphasis">S</text:span>) rozhodne, zda <text:span text:style-name="Emphasis">A</text:span> je prvním symbolem nějaké větné formy <text:span text:style-name="Emphasis">G</text:span>, t.j., zda <text:span text:style-name="Emphasis">S</text:span> ⇒* <text:span text:style-name="Emphasis">Aγ</text:span>, kde <text:span text:style-name="Emphasis">γ</text:span> ∈ (<text:span text:style-name="Emphasis">Σ</text:span> ∪ <text:span text:style-name="Emphasis">N</text:span>)*. Uvědomte si, že některé neterminály mohou být přepsány na <text:span text:style-name="Emphasis">ε</text:span>.</text:span></text:p>
      <text:p text:style-name="Text_20_body">Vstup: <text:span text:style-name="Emphasis">G</text:span> = (<text:span text:style-name="Emphasis">N</text:span>, <text:span text:style-name="Emphasis">Σ</text:span>, <text:span text:style-name="Emphasis">P</text:span>, <text:span text:style-name="Emphasis">S</text:span>); <text:span text:style-name="Emphasis">A</text:span> ∈ <text:span text:style-name="Emphasis">N</text:span><text:line-break/>
Výstup: Boolean (✔✘)</text:p>
      <text:list text:style-name="Numbering_20_1" text:continue-numbering="false">
        <text:list-item>
          <text:p text:style-name="Numbering_20_1_Content_First"> <text:span text:style-name="Emphasis">A</text:span> = <text:span text:style-name="Emphasis">S</text:span>: ✔</text:p>
        </text:list-item>
        <text:list-item>
          <text:p text:style-name="Numbering_20_1_Content"> Sestrojíme množinu <text:span text:style-name="Emphasis">E</text:span>, která bude obsahovat neterminály, které se přímo přepisují na <text:span text:style-name="Emphasis">ε</text:span>.</text:p>
        </text:list-item>
        <text:list-item>
          <text:p text:style-name="Numbering_20_1_Content"> Hledáme v <text:span text:style-name="Emphasis">P</text:span> pravidla tvaru <text:span text:style-name="Emphasis">X</text:span> → <text:span text:style-name="Emphasis">E</text:span>* a všechna taková <text:span text:style-name="Emphasis">X</text:span> přidáme do <text:span text:style-name="Emphasis">E</text:span>. Opakujeme, dokud se <text:span text:style-name="Emphasis">E</text:span> mění.</text:p>
        </text:list-item>
        <text:list-item>
          <text:p text:style-name="Numbering_20_1_Content"> Hledáme v <text:span text:style-name="Emphasis">P</text:span> pravidla tvaru <text:span text:style-name="Emphasis">X</text:span> → <text:span text:style-name="Emphasis">E</text:span>*<text:span text:style-name="Emphasis">A</text:span>(<text:span text:style-name="Emphasis">N</text:span> ∪ <text:span text:style-name="Emphasis">Σ</text:span>)* a ze všch takových <text:span text:style-name="Emphasis">X</text:span> uděláme množinu <text:span text:style-name="Emphasis">T</text:span>. Tanto krok opakujeme, ale místo <text:span text:style-name="Emphasis">A</text:span> dosazujeme neterminály z <text:span text:style-name="Emphasis">T</text:span>, a stále rozšiřujeme množinu <text:span text:style-name="Emphasis">T</text:span>, dokud můžeme.</text:p>
        </text:list-item>
        <text:list-item>
          <text:p text:style-name="Numbering_20_1_Content"> Množina <text:span text:style-name="Emphasis">T</text:span> obsahuje počáteční symbol <text:span text:style-name="Emphasis">S</text:span>. ✔</text:p>
        </text:list-item>
        <text:list-item>
          <text:p text:style-name="Numbering_20_1_Content_Last"> ✘</text:p>
        </text:list-item>
      </text:list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Nalezněte bezkontextovou gramatiku <text:span text:style-name="Emphasis">G</text:span> s co nejméně pravidly takovou, že pokud v algoritmu 4.3 z přednášky pro odstranění zbytečných symbolů nejdříve provedeme body 3 a 4 (algoritmus 4.2 aplikujeme přímo na <text:span text:style-name="Emphasis">G</text:span> a odstraníme nedostupné symboly) a na výslednou gramatiku aplikujeme body 1 a 2 (odstraníme neterminály jež negenerují žádné věty), dostaneme gramatiku obsahující nedostupný symbol.</text:span></text:p>
      <text:p text:style-name="Text_20_body"><text:span text:style-name="Emphasis">G</text:span> = ({<text:span text:style-name="Emphasis">A</text:span>, <text:span text:style-name="Emphasis">B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A</text:span>)</text:p>
      <text:list text:style-name="List_20_1" text:continue-numbering="false">
        <text:list-item>
          <text:p text:style-name="List_20_1_Content_First"> <text:span text:style-name="Emphasis">A</text:span> → <text:span text:style-name="Emphasis">BC</text:span> | <text:span text:style-name="Emphasis">a</text:span></text:p>
        </text:list-item>
        <text:list-item>
          <text:p text:style-name="List_20_1_Content"> <text:span text:style-name="Emphasis">B</text:span> → <text:span text:style-name="Emphasis">b</text:span></text:p>
        </text:list-item>
        <text:list-item>
          <text:p text:style-name="List_20_1_Content_Last"> <text:span text:style-name="Emphasis">C</text:span> → <text:span text:style-name="Emphasis">cC</text:span></text:p>
        </text:list-item>
      </text:list>
      <text:h text:style-name="Heading_20_2" text:outline-level="2"><text:bookmark-start text:name="__RefHeading___priklad_3_4"/><text:bookmark-start text:name="priklad_3"/>Příklad 3<text:bookmark-end text:name="__RefHeading___priklad_3_4"/><text:bookmark-end text:name="priklad_3"/></text:h>
      <text:p text:style-name="Text_20_body"><text:span text:style-name="Strong_20_Emphasis">Gramatiku <text:span text:style-name="Emphasis">G</text:span> = ({<text:span text:style-name="Emphasis">A</text:span>, <text:span text:style-name="Emphasis">B</text:span>, <text:span text:style-name="Emphasis">C</text:span>}, (<text:span text:style-name="Emphasis">a</text:span>, <text:span text:style-name="Emphasis">b</text:span>, <text:span text:style-name="Emphasis">c</text:span>}, <text:span text:style-name="Emphasis">P</text:span>, <text:span text:style-name="Emphasis">A</text:span>) s pravidly</text:span></text:p>
      <text:list text:style-name="List_20_1" text:continue-numbering="false">
        <text:list-item>
          <text:p text:style-name="List_20_1_Content_First"> <text:span text:style-name="Strong_20_Emphasis"><text:span text:style-name="Emphasis">A</text:span> → <text:span text:style-name="Emphasis">Ba</text:span> | <text:span text:style-name="Emphasis">a</text:span></text:span></text:p>
        </text:list-item>
        <text:list-item>
          <text:p text:style-name="List_20_1_Content"> <text:span text:style-name="Strong_20_Emphasis"><text:span text:style-name="Emphasis">B</text:span> → <text:span text:style-name="Emphasis">BbC</text:span> | <text:span text:style-name="Emphasis">C</text:span></text:span></text:p>
        </text:list-item>
        <text:list-item>
          <text:p text:style-name="List_20_1_Content_Last"> <text:span text:style-name="Strong_20_Emphasis"><text:span text:style-name="Emphasis">C</text:span> → <text:span text:style-name="Emphasis">Cc</text:span> | <text:span text:style-name="Emphasis">A</text:span></text:span></text:p>
        </text:list-item>
      </text:list>
      <text:p text:style-name="Text_20_body"><text:span text:style-name="Strong_20_Emphasis">převeďte algoritmicky do Greibachové normální formy a Chomského normální formy.</text:span></text:p>
      <text:h text:style-name="Heading_20_3" text:outline-level="3"><text:bookmark-start text:name="__RefHeading___greibachove_normalni_forma_5"/><text:bookmark-start text:name="greibachove_normalni_forma"/>Greibachové normální forma<text:bookmark-end text:name="__RefHeading___greibachove_normalni_forma_5"/><text:bookmark-end text:name="greibachove_normalni_forma"/></text:h>
      <text:list text:style-name="Numbering_20_1" text:continue-numbering="false">
        <text:list-item>
          <text:p text:style-name="Numbering_20_1_Content_First"> Ostranění <text:span text:style-name="Emphasis">ε</text:span>-pravidel: žádné nejsou.</text:p>
        </text:list-item>
        <text:list-item>
          <text:p text:style-name="Numbering_20_1_Content"> Odstranění levé rekurze:</text:p>
          <text:list text:style-name="List_20_1">
            <text:list-item>
              <text:p text:style-name="List_20_1_Content"> <text:span text:style-name="Emphasis">A</text:span> → <text:span text:style-name="Emphasis">a</text:span> | <text:span text:style-name="Emphasis">aA′</text:span></text:p>
            </text:list-item>
            <text:list-item>
              <text:p text:style-name="List_20_1_Content"> <text:span text:style-name="Emphasis">A′</text:span> → <text:span text:style-name="Emphasis">a</text:span> | <text:span text:style-name="Emphasis">C′a</text:span> | <text:span text:style-name="Emphasis">B′a</text:span> | <text:span text:style-name="Emphasis">C′B′a</text:span> | <text:span text:style-name="Emphasis">aA′</text:span> | <text:span text:style-name="Emphasis">C′aA′</text:span> | <text:span text:style-name="Emphasis">B′aA′</text:span> | <text:span text:style-name="Emphasis">C′B′aA′</text:span></text:p>
            </text:list-item>
            <text:list-item>
              <text:p text:style-name="List_20_1_Content"> <text:span text:style-name="Emphasis">B</text:span> → <text:span text:style-name="Emphasis">C</text:span> | <text:span text:style-name="Emphasis">CB′</text:span></text:p>
            </text:list-item>
            <text:list-item>
              <text:p text:style-name="List_20_1_Content"> <text:span text:style-name="Emphasis">B′</text:span> → <text:span text:style-name="Emphasis">bC</text:span> | <text:span text:style-name="Emphasis">bCB′</text:span></text:p>
            </text:list-item>
            <text:list-item>
              <text:p text:style-name="List_20_1_Content"> <text:span text:style-name="Emphasis">C</text:span> → <text:span text:style-name="Emphasis">A</text:span> | <text:span text:style-name="Emphasis">AC′</text:span></text:p>
            </text:list-item>
            <text:list-item>
              <text:p text:style-name="List_20_1_Content"> <text:span text:style-name="Emphasis">C′</text:span> → <text:span text:style-name="Emphasis">c</text:span> | <text:span text:style-name="Emphasis">cC′</text:span></text:p>
            </text:list-item>
          </text:list>
        </text:list-item>
        <text:list-item>
          <text:p text:style-name="Numbering_20_1_Content"> Relace uspořádání: <text:span text:style-name="Emphasis">A′</text:span> &lt; <text:span text:style-name="Emphasis">C′</text:span> &lt; <text:span text:style-name="Emphasis">B′</text:span> &lt; <text:span text:style-name="Emphasis">B</text:span> &lt; <text:span text:style-name="Emphasis">C</text:span> &lt; <text:span text:style-name="Emphasis">A</text:span></text:p>
        </text:list-item>
        <text:list-item>
          <text:p text:style-name="Numbering_20_1_Content"> Dosazení v pořadí inverzním k relaci uspořádání:</text:p>
          <text:list text:style-name="List_20_1">
            <text:list-item>
              <text:p text:style-name="List_20_1_Content"> <text:span text:style-name="Emphasis">A</text:span> → <text:span text:style-name="Emphasis">a</text:span> | <text:span text:style-name="Emphasis">aA′</text:span></text:p>
            </text:list-item>
            <text:list-item>
              <text:p text:style-name="List_20_1_Content"> <text:span text:style-name="Emphasis">C</text:span> → <text:span text:style-name="Emphasis">a</text:span> | <text:span text:style-name="Emphasis">aA′</text:span> | <text:span text:style-name="Emphasis">aC′</text:span> | <text:span text:style-name="Emphasis">aA′C′</text:span></text:p>
            </text:list-item>
            <text:list-item>
              <text:p text:style-name="List_20_1_Content"> <text:span text:style-name="Emphasis">B</text:span> → <text:span text:style-name="Emphasis">a</text:span> | <text:span text:style-name="Emphasis">aA′</text:span> | <text:span text:style-name="Emphasis">aC′</text:span> | <text:span text:style-name="Emphasis">aA′C′</text:span> | <text:span text:style-name="Emphasis">aB′</text:span> | <text:span text:style-name="Emphasis">aA′B′</text:span> | <text:span text:style-name="Emphasis">aC′B′</text:span> | <text:span text:style-name="Emphasis">aA′C′B′</text:span></text:p>
            </text:list-item>
            <text:list-item>
              <text:p text:style-name="List_20_1_Content"> <text:span text:style-name="Emphasis">B′</text:span> → <text:span text:style-name="Emphasis">bC</text:span> | <text:span text:style-name="Emphasis">bCB′</text:span></text:p>
            </text:list-item>
            <text:list-item>
              <text:p text:style-name="List_20_1_Content"> <text:span text:style-name="Emphasis">C′</text:span> → <text:span text:style-name="Emphasis">c</text:span> | <text:span text:style-name="Emphasis">cC′</text:span></text:p>
            </text:list-item>
            <text:list-item>
              <text:p text:style-name="List_20_1_Content"> <text:span text:style-name="Emphasis">A′</text:span> → <text:span text:style-name="Emphasis">a</text:span> | <text:span text:style-name="Emphasis">ca</text:span> | <text:span text:style-name="Emphasis">cC′a</text:span> | <text:span text:style-name="Emphasis">bCa</text:span> | <text:span text:style-name="Emphasis">bCB′a</text:span> | <text:span text:style-name="Emphasis">cB′a</text:span> | <text:span text:style-name="Emphasis">cC′B′a</text:span> | <text:span text:style-name="Emphasis">aA′</text:span> | <text:span text:style-name="Emphasis">caA′</text:span> | <text:span text:style-name="Emphasis">cC′aA′</text:span> | <text:span text:style-name="Emphasis">bCaA′</text:span> | <text:span text:style-name="Emphasis">bCB′aA′</text:span> | <text:span text:style-name="Emphasis">cB′aA′</text:span> | <text:span text:style-name="Emphasis">cC′B′aA′</text:span></text:p>
            </text:list-item>
          </text:list>
        </text:list-item>
        <text:list-item>
          <text:p text:style-name="Numbering_20_1_Content"> Upravíme pravidla do greibachové normální formy:</text:p>
          <text:list text:style-name="List_20_1">
            <text:list-item>
              <text:p text:style-name="List_20_1_Content"> <text:span text:style-name="Emphasis">A</text:span> → <text:span text:style-name="Emphasis">a</text:span> | <text:span text:style-name="Emphasis">aA′</text:span></text:p>
            </text:list-item>
            <text:list-item>
              <text:p text:style-name="List_20_1_Content"> <text:span text:style-name="Emphasis">C</text:span> → <text:span text:style-name="Emphasis">a</text:span> | <text:span text:style-name="Emphasis">aA′</text:span> | <text:span text:style-name="Emphasis">aC′</text:span> | <text:span text:style-name="Emphasis">aA′C′</text:span></text:p>
            </text:list-item>
            <text:list-item>
              <text:p text:style-name="List_20_1_Content"> <text:span text:style-name="Emphasis">B</text:span> → <text:span text:style-name="Emphasis">a</text:span> | <text:span text:style-name="Emphasis">aA′</text:span> | <text:span text:style-name="Emphasis">aC′</text:span> | <text:span text:style-name="Emphasis">aA′C′</text:span> | <text:span text:style-name="Emphasis">aB′</text:span> | <text:span text:style-name="Emphasis">aA′B′</text:span> | <text:span text:style-name="Emphasis">aC′B′</text:span> | <text:span text:style-name="Emphasis">aA′C′B′</text:span></text:p>
            </text:list-item>
            <text:list-item>
              <text:p text:style-name="List_20_1_Content"> <text:span text:style-name="Emphasis">B′</text:span> → <text:span text:style-name="Emphasis">bC</text:span> | <text:span text:style-name="Emphasis">bCB′</text:span></text:p>
            </text:list-item>
            <text:list-item>
              <text:p text:style-name="List_20_1_Content"> <text:span text:style-name="Emphasis">C′</text:span> → <text:span text:style-name="Emphasis">c</text:span> | <text:span text:style-name="Emphasis">cC′</text:span></text:p>
            </text:list-item>
            <text:list-item>
              <text:p text:style-name="List_20_1_Content"> <text:span text:style-name="Emphasis">A′</text:span> → <text:span text:style-name="Emphasis">a</text:span> | <text:span text:style-name="Emphasis">cA″</text:span> | <text:span text:style-name="Emphasis">cC′A″</text:span> | <text:span text:style-name="Emphasis">bCA″</text:span> | <text:span text:style-name="Emphasis">bCB′A″</text:span> | <text:span text:style-name="Emphasis">cB′A″</text:span> | <text:span text:style-name="Emphasis">cC′B′A″</text:span> | <text:span text:style-name="Emphasis">aA′</text:span> | <text:span text:style-name="Emphasis">cA″A′</text:span> | <text:span text:style-name="Emphasis">cC′A″A′</text:span> | <text:span text:style-name="Emphasis">bCA″A′</text:span> | <text:span text:style-name="Emphasis">bCB′A″A′</text:span> | <text:span text:style-name="Emphasis">cB′A″A′</text:span> | <text:span text:style-name="Emphasis">cC′B′A″A′</text:span></text:p>
            </text:list-item>
            <text:list-item>
              <text:p text:style-name="List_20_1_Content_Last"> <text:span text:style-name="Emphasis">A″</text:span> → <text:span text:style-name="Emphasis">a</text:span></text:p>
            </text:list-item>
          </text:list>
        </text:list-item>
      </text:list>
      <text:h text:style-name="Heading_20_3" text:outline-level="3"><text:bookmark-start text:name="__RefHeading___chomskeho_normalni_forma_6"/><text:bookmark-start text:name="chomskeho_normalni_forma"/>Chomského normální forma<text:bookmark-end text:name="__RefHeading___chomskeho_normalni_forma_6"/><text:bookmark-end text:name="chomskeho_normalni_forma"/></text:h>
      <text:list text:style-name="Numbering_20_1" text:continue-numbering="false">
        <text:list-item>
          <text:p text:style-name="Numbering_20_1_Content_First"> Vlastní gramatika: zadaná gramatika už vlastní je.</text:p>
        </text:list-item>
        <text:list-item>
          <text:p text:style-name="Numbering_20_1_Content"> Bez jednoduchých pravidel:</text:p>
          <text:list text:style-name="List_20_1">
            <text:list-item>
              <text:p text:style-name="List_20_1_Content"> <text:span text:style-name="Emphasis">N<text:span text:style-name="sub">A</text:span></text:span> = {<text:span text:style-name="Emphasis">A</text:span>}</text:p>
            </text:list-item>
            <text:list-item>
              <text:p text:style-name="List_20_1_Content"> <text:span text:style-name="Emphasis">N<text:span text:style-name="sub">B</text:span></text:span> = {<text:span text:style-name="Emphasis">A</text:span>, <text:span text:style-name="Emphasis">B</text:span>, <text:span text:style-name="Emphasis">C</text:span>}</text:p>
            </text:list-item>
            <text:list-item>
              <text:p text:style-name="List_20_1_Content"> <text:span text:style-name="Emphasis">N<text:span text:style-name="sub">C</text:span></text:span> = {<text:span text:style-name="Emphasis">A</text:span>, <text:span text:style-name="Emphasis">C</text:span>}</text:p>
            </text:list-item>
            <text:list-item>
              <text:p text:style-name="List_20_1_Content"> <text:span text:style-name="Emphasis">A</text:span> → <text:span text:style-name="Emphasis">Ba</text:span> | <text:span text:style-name="Emphasis">a</text:span></text:p>
            </text:list-item>
            <text:list-item>
              <text:p text:style-name="List_20_1_Content"> <text:span text:style-name="Emphasis">B</text:span> → <text:span text:style-name="Emphasis">BbC</text:span> | <text:span text:style-name="Emphasis">Cc</text:span> | <text:span text:style-name="Emphasis">Ba</text:span> | <text:span text:style-name="Emphasis">a</text:span></text:p>
            </text:list-item>
            <text:list-item>
              <text:p text:style-name="List_20_1_Content"> <text:span text:style-name="Emphasis">C</text:span> → <text:span text:style-name="Emphasis">Cc</text:span> | <text:span text:style-name="Emphasis">Ba</text:span> | <text:span text:style-name="Emphasis">a</text:span></text:p>
            </text:list-item>
          </text:list>
        </text:list-item>
        <text:list-item>
          <text:p text:style-name="Numbering_20_1_Content"> Chomského normální forma</text:p>
          <text:list text:style-name="List_20_1">
            <text:list-item>
              <text:p text:style-name="List_20_1_Content"> <text:span text:style-name="Emphasis">A</text:span> → <text:span text:style-name="Emphasis">Ba′</text:span> | <text:span text:style-name="Emphasis">a</text:span></text:p>
            </text:list-item>
            <text:list-item>
              <text:p text:style-name="List_20_1_Content"> <text:span text:style-name="Emphasis">B</text:span> → <text:span text:style-name="Emphasis">B&lt;bc&gt;</text:span> | <text:span text:style-name="Emphasis">Cc′</text:span> | <text:span text:style-name="Emphasis">Ba′</text:span> | <text:span text:style-name="Emphasis">a</text:span></text:p>
            </text:list-item>
            <text:list-item>
              <text:p text:style-name="List_20_1_Content"> <text:span text:style-name="Emphasis">C</text:span> → <text:span text:style-name="Emphasis">Cc′</text:span> | <text:span text:style-name="Emphasis">Ba′</text:span> | <text:span text:style-name="Emphasis">a</text:span></text:p>
            </text:list-item>
            <text:list-item>
              <text:p text:style-name="List_20_1_Content"> <text:span text:style-name="Emphasis">a′</text:span> →  <text:span text:style-name="Emphasis">a</text:span></text:p>
            </text:list-item>
            <text:list-item>
              <text:p text:style-name="List_20_1_Content"> <text:span text:style-name="Emphasis">c′</text:span> →  <text:span text:style-name="Emphasis">c</text:span></text:p>
            </text:list-item>
            <text:list-item>
              <text:p text:style-name="List_20_1_Content"> <text:span text:style-name="Emphasis">&lt;bc&gt;</text:span> → <text:span text:style-name="Emphasis">b′C</text:span></text:p>
            </text:list-item>
            <text:list-item>
              <text:p text:style-name="List_20_1_Content_Last"> <text:span text:style-name="Emphasis">b′</text:span> →  <text:span text:style-name="Emphasis">b</text:span></text:p>
            </text:list-item>
          </text:list>
        </text:list-item>
      </text:list>
      <text:h text:style-name="Heading_20_2" text:outline-level="2"><text:bookmark-start text:name="__RefHeading___priklad_4_7"/><text:bookmark-start text:name="priklad_4"/>Příklad 4<text:bookmark-end text:name="__RefHeading___priklad_4_7"/><text:bookmark-end text:name="priklad_4"/></text:h>
      <text:p text:style-name="Text_20_body"><text:span text:style-name="Strong_20_Emphasis">Navrhněte deterministický zásobníkový automat přijímající jazyk <text:span text:style-name="Emphasis">L</text:span> z příkladu 6. Přechodovou funkci znázorněte <text:span text:style-name="Emphasis">graficky</text:span>. Automat může mít maximálně 4 zásobníkové symboly a 4 stavy. Demonstrujte přijetí slova <text:span text:style-name="Emphasis">abba</text:span>.</text:span></text:p>
      <text:p text:style-name="Text_20_body"><text:span text:style-name="Emphasis">M</text:span> = ({<text:span text:style-name="Emphasis">I</text:span>, <text:span text:style-name="Emphasis">II</text:span>, <text:span text:style-name="Emphasis">III</text:span>}, {<text:span text:style-name="Emphasis">a</text:span>, <text:span text:style-name="Emphasis">b</text:span>}, {<text:span text:style-name="Emphasis">A</text:span>, <text:span text:style-name="Emphasis">B</text:span>, <text:span text:style-name="Emphasis">#</text:span>}, <text:span text:style-name="Emphasis">δ</text:span>, <text:span text:style-name="Emphasis">I</text:span>, <text:span text:style-name="Emphasis">#</text:span>, {})</text:p>
      <text:p text:style-name="Text_20_body"><draw:frame draw:style-name="mediacenter" draw:name="0" text:anchor-type="paragraph" draw:z-index="0" svg:width="12.408958333333cm" svg:height="5.1064583333333cm"><draw:image xlink:href="Pictures/3dfe26bbb509ebdf3db85e9399f7521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Čtený symbol  </text:p>
          </table:table-cell>
          <table:table-cell office:value-type="string" table:style-name="tableheader">
            <text:p text:style-name="Table_20_Heading">  Zásobník<text:note text:id="ftn0" text:note-class="footnote"><text:note-citation text:label="1)">1)</text:note-citation><text:note-body><text:p text:style-name="Text_20_body">Po provedení přechodu</text:p></text:note-body></text:note>  </text:p>
          </table:table-cell>
          <table:table-cell office:value-type="string" table:style-name="tableheader">
            <text:p text:style-name="Table_20_Heading">  Přechodová funkce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#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<text:span text:style-name="Emphasis">a</text:span>  </text:p>
          </table:table-cell>
          <table:table-cell office:value-type="string" table:style-name="tablecell">
            <text:p text:style-name="tablealignleft"><text:span text:style-name="Emphasis">#A</text:span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408958333333cm" svg:height="5.1064583333333cm"><draw:image xlink:href="Pictures/805ec2daeb5766006856ecce34f8ba6e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<text:span text:style-name="Emphasis">b</text:span>  </text:p>
          </table:table-cell>
          <table:table-cell office:value-type="string" table:style-name="tablecell">
            <text:p text:style-name="tablealignleft"><text:span text:style-name="Emphasis">#</text:span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2.408958333333cm" svg:height="5.1064583333333cm"><draw:image xlink:href="Pictures/c3287704fc17630260d225d7f842bb86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<text:span text:style-name="Emphasis">b</text:span>  </text:p>
          </table:table-cell>
          <table:table-cell office:value-type="string" table:style-name="tablecell">
            <text:p text:style-name="tablealignleft"><text:span text:style-name="Emphasis">#B</text:span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2.408958333333cm" svg:height="5.1064583333333cm"><draw:image xlink:href="Pictures/32bc5c9b0890cc44a4ff054aefbc4eab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<text:span text:style-name="Emphasis">a</text:span>  </text:p>
          </table:table-cell>
          <table:table-cell office:value-type="string" table:style-name="tablecell">
            <text:p text:style-name="tablealignleft"><text:span text:style-name="Emphasis">#</text:span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12.408958333333cm" svg:height="5.1064583333333cm"><draw:image xlink:href="Pictures/c49202b6aa4b002d9d5f4165b7e4d7fd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priklad_5_8"/><text:bookmark-start text:name="priklad_5"/>Příklad 5<text:bookmark-end text:name="__RefHeading___priklad_5_8"/><text:bookmark-end text:name="priklad_5"/></text:h>
      <text:p text:style-name="Text_20_body"><text:span text:style-name="Strong_20_Emphasis">Operátor paralelní kompozice (tzv. <text:span text:style-name="Emphasis">shuffle</text:span>) || : Σ* × Σ* → 2<text:span text:style-name="sup">Σ*</text:span> je definován induktivně tak, že <text:span text:style-name="Emphasis">w</text:span> || <text:span text:style-name="Emphasis">ε</text:span> = <text:span text:style-name="Emphasis">ε</text:span> || <text:span text:style-name="Emphasis">w</text:span> = {<text:span text:style-name="Emphasis">w</text:span>} a <text:span text:style-name="Emphasis">aw</text:span><text:span text:style-name="sub">1</text:span> || <text:span text:style-name="Emphasis">bw</text:span><text:span text:style-name="sub">2</text:span> = {<text:span text:style-name="Emphasis">a</text:span>} · (<text:span text:style-name="Emphasis">w</text:span><text:span text:style-name="sub">1</text:span> || <text:span text:style-name="Emphasis">bw</text:span><text:span text:style-name="sub">2</text:span>) ∪ {<text:span text:style-name="Emphasis">b</text:span>} · (a<text:span text:style-name="Emphasis">w</text:span><text:span text:style-name="sub">1</text:span> || <text:span text:style-name="Emphasis">w</text:span><text:span text:style-name="sub">2</text:span>). Dále, pro jazyky <text:span text:style-name="Emphasis">L</text:span><text:span text:style-name="sub">1</text:span> a <text:span text:style-name="Emphasis">L</text:span><text:span text:style-name="sub">2</text:span>, <text:span text:style-name="Emphasis">L</text:span><text:span text:style-name="sub">1</text:span> || <text:span text:style-name="Emphasis">L</text:span><text:span text:style-name="sub">2</text:span> = ∪<text:span text:style-name="sub"><text:span text:style-name="Emphasis">w</text:span>1 ∈ <text:span text:style-name="Emphasis">L</text:span>1, <text:span text:style-name="Emphasis">w</text:span>2 ∈ <text:span text:style-name="Emphasis">L</text:span>2</text:span>. Například {<text:span text:style-name="Emphasis">aa</text:span>}||{<text:span text:style-name="Emphasis">bb</text:span>} = {<text:span text:style-name="Emphasis">aabb</text:span>, <text:span text:style-name="Emphasis">abab</text:span>, <text:span text:style-name="Emphasis">abba</text:span>, <text:span text:style-name="Emphasis">baab</text:span>, <text:span text:style-name="Emphasis">baba</text:span>, <text:span text:style-name="Emphasis">bbaa</text:span>}. Dokažte, že množina bezkontextových jazyků není uzavřena na ||. Postupujte podobně, jako v důkazu neuzavřenosti vůči průniku, t.j., zvolte si dva bezkontextové jazyky <text:span text:style-name="Emphasis">L</text:span><text:span text:style-name="sub">1</text:span>, <text:span text:style-name="Emphasis">L</text:span><text:span text:style-name="sub">2</text:span> a dokažte pomocí pumping lemmatu, že <text:span text:style-name="Emphasis">L</text:span><text:span text:style-name="sub">1</text:span> || <text:span text:style-name="Emphasis">L</text:span><text:span text:style-name="sub">2</text:span> není bezkontextový.</text:span></text:p>
      <text:list text:style-name="List_20_1" text:continue-numbering="false">
        <text:list-item>
          <text:p text:style-name="List_20_1_Content_First"> <text:span text:style-name="Emphasis">L<text:span text:style-name="sub">1</text:span></text:span> = {<text:span text:style-name="Emphasis">a<text:span text:style-name="sup">n</text:span>b<text:span text:style-name="sup">n</text:span></text:span> | <text:span text:style-name="Emphasis">n</text:span> ≥ 0}</text:p>
        </text:list-item>
        <text:list-item>
          <text:p text:style-name="List_20_1_Content"> <text:span text:style-name="Emphasis">L<text:span text:style-name="sub">2</text:span></text:span> = {<text:span text:style-name="Emphasis">0<text:span text:style-name="sup">m</text:span>1<text:span text:style-name="sup">m</text:span></text:span> | <text:span text:style-name="Emphasis">m</text:span> ≥ 0}</text:p>
        </text:list-item>
        <text:list-item>
          <text:p text:style-name="List_20_1_Content_Last"> <text:span text:style-name="Emphasis">L</text:span> = <text:span text:style-name="Emphasis">L<text:span text:style-name="sub">1</text:span></text:span> || <text:span text:style-name="Emphasis">L<text:span text:style-name="sub">2</text:span></text:span> = {<text:span text:style-name="Emphasis">w</text:span> | #<text:span text:style-name="sub"><text:span text:style-name="Emphasis">a</text:span></text:span> = #<text:span text:style-name="sub"><text:span text:style-name="Emphasis">b</text:span></text:span> ∧ #<text:span text:style-name="sub"><text:span text:style-name="Emphasis">0</text:span></text:span> = #<text:span text:style-name="sub"><text:span text:style-name="Emphasis">1</text:span></text:span>}</text:p>
        </text:list-item>
      </text:list>
      <text:p text:style-name="Text_20_body">Předpokládejme, že L je bezkontextový jazyk.</text:p>
      <text:list text:style-name="List_20_1" text:continue-numbering="false">
        <text:list-item>
          <text:p text:style-name="List_20_1_Content_First"> ∀ <text:span text:style-name="Emphasis">k</text:span>: <text:span text:style-name="Emphasis">z</text:span> ∈ <text:span text:style-name="Emphasis">L</text:span> ∧ |<text:span text:style-name="Emphasis">z</text:span>| ≥ <text:span text:style-name="Emphasis">k</text:span></text:p>
        </text:list-item>
        <text:list-item>
          <text:p text:style-name="List_20_1_Content"> <text:span text:style-name="Emphasis">z</text:span> = <text:span text:style-name="Emphasis">a<text:span text:style-name="sup">k</text:span>0<text:span text:style-name="sup">k</text:span>b<text:span text:style-name="sup">k</text:span>1<text:span text:style-name="sup">k</text:span></text:span>, |<text:span text:style-name="Emphasis">z</text:span>| = 4<text:span text:style-name="Emphasis">k</text:span> ≥ <text:span text:style-name="Emphasis">k</text:span></text:p>
        </text:list-item>
        <text:list-item>
          <text:p text:style-name="List_20_1_Content"> ∀ <text:span text:style-name="Emphasis">uvwxy</text:span>, <text:span text:style-name="Emphasis">vx</text:span> ≠ <text:span text:style-name="Emphasis">ε</text:span>, |<text:span text:style-name="Emphasis">vwx</text:span>| ≤ <text:span text:style-name="Emphasis">k</text:span></text:p>
        </text:list-item>
        <text:list-item>
          <text:p text:style-name="List_20_1_Content_Last"> <text:span text:style-name="Emphasis">i</text:span> = 2</text:p>
        </text:list-item>
      </text:list>
      <text:p text:style-name="Text_20_body">Takto mohou vzniknout řetězce ve tvaru <text:span text:style-name="Emphasis">aa…aa00…00bb…bb11…11</text:span>. Počet opakování jednotlivých symbolů bude <text:span text:style-name="Emphasis">k</text:span>, a pak pro libovolný výběr <text:span text:style-name="Emphasis">vwx</text:span> takový, že |<text:span text:style-name="Emphasis">vwx</text:span>| ≤ <text:span text:style-name="Emphasis">k</text:span> a „napumpování“ dojde vždy k narušení stejného počtu symbolů.</text:p>
      <text:p text:style-name="Text_20_body">Z výše uvedeného tvrzení plyne, že jazyk L není bezkontextový, a tudíž <text:span text:style-name="underline">množina bezkontextových jazyků není uavřena na ||</text:span>.</text:p>
      <text:h text:style-name="Heading_20_2" text:outline-level="2"><text:bookmark-start text:name="__RefHeading___priklad_6_9"/><text:bookmark-start text:name="priklad_6"/>Příklad 6<text:bookmark-end text:name="__RefHeading___priklad_6_9"/><text:bookmark-end text:name="priklad_6"/></text:h>
      <text:p text:style-name="Text_20_body"><text:span text:style-name="Strong_20_Emphasis">Nechť <text:span text:style-name="Emphasis">L</text:span> je jazyk všech slov nad abecedou {<text:span text:style-name="Emphasis">a</text:span>, <text:span text:style-name="Emphasis">b</text:span>} se stejným počtem výskytů symbolu <text:span text:style-name="Emphasis">a</text:span> jako výskytů symbolu <text:span text:style-name="Emphasis">b</text:span>. Mějme gramatiku <text:span text:style-name="Emphasis">G</text:span> = (<text:span text:style-name="Emphasis">S</text:span>, {<text:span text:style-name="Emphasis">a</text:span>, <text:span text:style-name="Emphasis">b</text:span>}, <text:span text:style-name="Emphasis">P</text:span>, <text:span text:style-name="Emphasis">S</text:span>) s pravidly</text:span></text:p>
      <text:list text:style-name="List_20_1" text:continue-numbering="false">
        <text:list-item>
          <text:p text:style-name="LastListParagraph_List_20_1_Content_First"> <text:span text:style-name="Strong_20_Emphasis"><text:span text:style-name="Emphasis">S</text:span> → <text:span text:style-name="Emphasis">aSbS</text:span> | <text:span text:style-name="Emphasis">bSaS</text:span> | <text:span text:style-name="Emphasis">ε</text:span></text:span></text:p>
        </text:list-item>
      </text:list>
      <text:h text:style-name="Heading_20_3" text:outline-level="3"><text:bookmark-start text:name="__RefHeading___je_gramatika_jednoznacna_dokazte_10"/><text:bookmark-start text:name="je_gramatika_jednoznacna_dokazte"/>Je gramatika jednoznačná? Dokažte.<text:bookmark-end text:name="__RefHeading___je_gramatika_jednoznacna_dokazte_10"/><text:bookmark-end text:name="je_gramatika_jednoznacna_dokazte"/></text:h>
      <text:p text:style-name="Text_20_body"><text:span text:style-name="underline">Není.</text:span> Řetězec <text:span text:style-name="Emphasis">abab</text:span> lze vygenerovat dvěma stromy.</text:p>
      <text:p text:style-name="Text_20_body"><draw:frame draw:style-name="mediacenter" draw:name="5" text:anchor-type="paragraph" draw:z-index="5" svg:width="12.964583333333cm" svg:height="7.9904166666667cm"><draw:image xlink:href="Pictures/340bb25f5c464ffc3f764b79191e0172.png" xlink:type="simple" xlink:show="embed" xlink:actuate="onLoad"/></draw:frame></text:p>
      <text:p text:style-name="Text_20_body"><draw:frame draw:style-name="mediacenter" draw:name="6" text:anchor-type="paragraph" draw:z-index="6" svg:width="10.398125cm" svg:height="7.9904166666667cm"><draw:image xlink:href="Pictures/88f4eef450b58c903b657caf793c53a0.png" xlink:type="simple" xlink:show="embed" xlink:actuate="onLoad"/></draw:frame></text:p>
      <text:h text:style-name="Heading_20_3" text:outline-level="3"><text:bookmark-start text:name="__RefHeading___dokazte_indukci_k_delce_slova_ze_l_g_l_11"/><text:bookmark-start text:name="dokazte_indukci_k_delce_slova_ze_l_g_l"/>Dokažte indukcí k délce slova, že L(G) ⊆ L.<text:bookmark-end text:name="__RefHeading___dokazte_indukci_k_delce_slova_ze_l_g_l_11"/><text:bookmark-end text:name="dokazte_indukci_k_delce_slova_ze_l_g_l"/></text:h>
      <text:list text:style-name="Numbering_20_1" text:continue-numbering="false">
        <text:list-item>
          <text:p text:style-name="Numbering_20_1_Content_First"> ∀ <text:span text:style-name="Emphasis">w</text:span> ∈ <text:span text:style-name="Emphasis">L</text:span>(<text:span text:style-name="Emphasis">G</text:span>): |<text:span text:style-name="Emphasis">w</text:span>| = 0 → <text:span text:style-name="Emphasis">w</text:span> ∈ <text:span text:style-name="Emphasis">L</text:span></text:p>
        </text:list-item>
        <text:list-item>
          <text:p text:style-name="Numbering_20_1_Content"> <text:span text:style-name="Emphasis">i</text:span> = 2<text:line-break/>Z jazyka <text:span text:style-name="Emphasis">L</text:span> můžeme udělat pouze tyto řetězce délky <text:span text:style-name="Emphasis">i</text:span>: <text:span text:style-name="Emphasis">ab</text:span>, <text:span text:style-name="Emphasis">ba</text:span>. Zcela stejn řetězce můžeme vygenerovat i z jazyka <text:span text:style-name="Emphasis">L</text:span>(<text:span text:style-name="Emphasis">G</text:span>) a také to budou jediné možné řetězce o délce <text:span text:style-name="Emphasis">i</text:span>, protože gramatika <text:span text:style-name="Emphasis">G</text:span> vždy generuje stejný počet symbolů <text:span text:style-name="Emphasis">a</text:span> jako <text:span text:style-name="Emphasis">b</text:span>.</text:p>
        </text:list-item>
        <text:list-item>
          <text:p text:style-name="Numbering_20_1_Content_Last"> Výše uvedené tvrzení platí i pro všechna následující <text:span text:style-name="Emphasis">i</text:span> + 2. (Vygenerované řetězce budou samozřejmě odpovídat patřičné délce <text:span text:style-name="Emphasis">i</text:span>.)</text:p>
        </text:list-item>
      </text:list>
      <text:h text:style-name="Heading_20_3" text:outline-level="3"><text:bookmark-start text:name="__RefHeading___necht_pro_i_ℕ_li_w_l_w_i_._dokazte_indukci_k_i_ze_li_l_g_pro_vsechna_i_ℕ_a_tedy_l_l_g_12"/><text:bookmark-start text:name="necht_pro_i_ℕ_li_w_l_w_i_._dokazte_indukci_k_i_ze_li_l_g_pro_vsechna_i_ℕ_a_tedy_l_l_g"/>Nechť pro i ∈ ℕ, Li = {w ∈ L | |w| ≤ i}. Dokažte indukcí k i, že Li ⊆ L(G) pro všechna i ∈ ℕ (a tedy L ⊆ L(G)).<text:bookmark-end text:name="__RefHeading___necht_pro_i_ℕ_li_w_l_w_i_._dokazte_indukci_k_i_ze_li_l_g_pro_vsechna_i_ℕ_a_tedy_l_l_g_12"/><text:bookmark-end text:name="necht_pro_i_ℕ_li_w_l_w_i_._dokazte_indukci_k_i_ze_li_l_g_pro_vsechna_i_ℕ_a_tedy_l_l_g"/></text:h>
      <text:p text:style-name="Text_20_body"><text:span text:style-name="Strong_20_Emphasis">Nápověda:</text:span></text:p>
      <text:list text:style-name="Numbering_20_1" text:continue-numbering="false">
        <text:list-item>
          <text:p text:style-name="Numbering_20_1_Content_First"> <text:span text:style-name="Strong_20_Emphasis">Nejprve zdůvodněte následující tvrzení: Nechť slovo <text:span text:style-name="Emphasis">w</text:span> ∈ <text:span text:style-name="Emphasis">L</text:span> \ {<text:span text:style-name="Emphasis">ε</text:span>} má tu vlastnost, že žádný jeho vlastní prefix vyjma <text:span text:style-name="Emphasis">ε</text:span> nepatří do <text:span text:style-name="Emphasis">L</text:span>. Potom <text:span text:style-name="Emphasis">w</text:span> je tvaru <text:span text:style-name="Emphasis">aub</text:span>, nebo <text:span text:style-name="Emphasis">bua</text:span>, kde <text:span text:style-name="Emphasis">u</text:span> ∈ <text:span text:style-name="Emphasis">L</text:span>.</text:span></text:p>
        </text:list-item>
        <text:list-item>
          <text:p text:style-name="Numbering_20_1_Content"> <text:span text:style-name="Strong_20_Emphasis">Pomocí tvrzení z bodu 1. ukažte, že každé slovo <text:span text:style-name="Emphasis">w</text:span> ∈ <text:span text:style-name="Emphasis">L</text:span> \ {<text:span text:style-name="Emphasis">ε</text:span>} lze napsat ve tvaru <text:span text:style-name="Emphasis">aubv</text:span>, nebo <text:span text:style-name="Emphasis">buav</text:span>, kde <text:span text:style-name="Emphasis">u</text:span>, <text:span text:style-name="Emphasis">v</text:span> ∈ <text:span text:style-name="Emphasis">L</text:span>.</text:span></text:p>
        </text:list-item>
        <text:list-item>
          <text:p text:style-name="Numbering_20_1_Content_Last"> <text:span text:style-name="Strong_20_Emphasis">Tvrzení z bodu 2. použijte v indukčním kroce.</text:span></text:p>
        </text:list-item>
      </text:list>
      <text:p text:style-name="Text_20_body"><draw:frame draw:style-name="media" draw:name="7" text:anchor-type="as-char" draw:z-index="7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8:04</meta:creation-date>
    <dc:creator>Generated</dc:creator>
    <dc:date>2026-08-15T15::38:04</dc:date>
    <dc:language>en-US</dc:language>
    <meta:editing-cycles>1</meta:editing-cycles>
    <meta:editing-duration>PT0S</meta:editing-duration>
    <dc:title>pitel:tin:ukoly:2010:2</dc:title>
  </office:meta>
</office:document-meta>
</file>